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4aefb3f20e45dd29b82a4e12cf1305.jpg"/>
  <manifest:file-entry manifest:media-type="image/png" manifest:full-path="Pictures/1516a90c1e3bd29aa323953e655b386f.png"/>
  <manifest:file-entry manifest:media-type="image/svg+xml" manifest:full-path="Pictures/d827d5fd5eb1d578eb7d1d546624f09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imagetoprint:createsvg"/><text:bookmark-start text:name="__RefHeading___bitmap_-_svg_1"/><text:bookmark-start text:name="bitmap_-_svg"/>1. Bitmap -&gt; SVG<text:bookmark-end text:name="__RefHeading___bitmap_-_svg_1"/><text:bookmark-end text:name="bitmap_-_sv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rbeitsschritt:  </text:p>
          </table:table-cell>
          <table:table-cell office:value-type="string" table:style-name="tablecell">
            <text:p text:style-name="tablealignleft"> Erstellen einer Vektor Grafik aus Bitmap  </text:p>
          </table:table-cell>
        </table:table-row>
        <table:table-row>
          <table:table-cell office:value-type="string" table:style-name="tableheader">
            <text:p text:style-name="Table_20_Heading"> Thema:           </text:p>
          </table:table-cell>
          <table:table-cell office:value-type="string" table:style-name="tablecell">
            <text:p text:style-name="tablealignleft"> Grafiken druckbar machen                  </text:p>
          </table:table-cell>
        </table:table-row>
      </table:table>
      <text:p text:style-name="Text_20_body">Um ein Bitmap (z.B. jpg,png) druckbar zu machen muss daraus erst einmal eine Vektorgrafik erstellt werden um in weiteren Schritten 3D-Objekte daraus zu erstellen. </text:p>
      <text:p text:style-name="Text_20_body"><draw:frame draw:style-name="media" draw:name="0" text:anchor-type="as-char" draw:z-index="0" svg:width="5.2916666666667cm" style:rel-width="100%" svg:height="7.6969696969697cm" style:rel-height="scale"><draw:image xlink:href="Pictures/414aefb3f20e45dd29b82a4e12cf1305.jpg" xlink:type="simple" xlink:show="embed" xlink:actuate="onLoad"/></draw:frame></text:p>
      <text:h text:style-name="Heading_20_2" text:outline-level="2"><text:bookmark-start text:name="__RefHeading___in_paint.net_2"/><text:bookmark-start text:name="in_paint.net"/>In Paint.NET<text:bookmark-end text:name="__RefHeading___in_paint.net_2"/><text:bookmark-end text:name="in_paint.net"/></text:h>
      <text:p text:style-name="Text_20_body"><text:a xlink:type="simple" xlink:href="https://www.heise.de/download/product/paint.net-27767" text:style-name="Internet_20_link" text:visited-style-name="Visited_20_Internet_20_Link">Paint.NET</text:a></text:p>
      <text:list text:style-name="Numbering_20_1" text:continue-numbering="false">
        <text:list-item>
          <text:p text:style-name="Numbering_20_1_Content_First"> Objekt ausschneiden</text:p>
        </text:list-item>
        <text:list-item>
          <text:p text:style-name="Numbering_20_1_Content"> Hintergrund entfernen (bzw. weiss einfärben)</text:p>
        </text:list-item>
        <text:list-item>
          <text:p text:style-name="Numbering_20_1_Content"> Objekt schwarz einfärben</text:p>
        </text:list-item>
        <text:list-item>
          <text:p text:style-name="Numbering_20_1_Content"> Eventuelle Unterbrechungen und andere Fehler korrigieren</text:p>
          <text:list text:style-name="Numbering_20_1">
            <text:list-item>
              <text:p text:style-name="Numbering_20_1_Content"> es dürfen keine offenen Linien vorhanden sein, da sonst eine 3D Umwandlung nicht möglich ist</text:p>
            </text:list-item>
          </text:list>
        </text:list-item>
        <text:list-item>
          <text:p text:style-name="Numbering_20_1_Content"> Zu Schwarz-Weiß-Bild (bzw. Graustufen) konvertieren</text:p>
        </text:list-item>
        <text:list-item>
          <text:p text:style-name="Numbering_20_1_Content"> Zielgröße: Am besten schon jetzt in die richtige Größe bringen</text:p>
        </text:list-item>
        <text:list-item>
          <text:p text:style-name="Numbering_20_1_Content_Last"> Als .png abspeichern</text:p>
        </text:list-item>
      </text:list>
      <text:p text:style-name="Text_20_body"><draw:frame draw:style-name="media" draw:name="1" text:anchor-type="as-char" draw:z-index="1" svg:width="5.2916666666667cm" style:rel-width="100%" svg:height="6.2496408045977cm" style:rel-height="scale"><draw:image xlink:href="Pictures/1516a90c1e3bd29aa323953e655b386f.png" xlink:type="simple" xlink:show="embed" xlink:actuate="onLoad"/></draw:frame></text:p>
      <text:h text:style-name="Heading_20_2" text:outline-level="2"><text:bookmark-start text:name="__RefHeading___in_inkscape_3"/><text:bookmark-start text:name="in_inkscape"/>In Inkscape<text:bookmark-end text:name="__RefHeading___in_inkscape_3"/><text:bookmark-end text:name="in_inkscape"/></text:h>
      <text:p text:style-name="Text_20_body"><text:a xlink:type="simple" xlink:href="https://www.heise.de/download/product/inkscape-24698" text:style-name="Internet_20_link" text:visited-style-name="Visited_20_Internet_20_Link">Inkscape</text:a></text:p>
      <text:list text:style-name="Numbering_20_1" text:continue-numbering="false">
        <text:list-item>
          <text:p text:style-name="Numbering_20_1_Content_First"> Vorbereitetes Bild in Inkscape öffnen</text:p>
          <text:list text:style-name="Numbering_20_1">
            <text:list-item>
              <text:p text:style-name="Numbering_20_1_Content"> Datei → Öffnen</text:p>
            </text:list-item>
            <text:list-item>
              <text:p text:style-name="Numbering_20_1_Content"> Einbetten</text:p>
            </text:list-item>
          </text:list>
        </text:list-item>
        <text:list-item>
          <text:p text:style-name="Numbering_20_1_Content"> Bild in Vektorgraphik konvertieren</text:p>
          <text:list text:style-name="Numbering_20_1">
            <text:list-item>
              <text:p text:style-name="Numbering_20_1_Content"> Bild auswählen</text:p>
            </text:list-item>
            <text:list-item>
              <text:p text:style-name="Numbering_20_1_Content"> Pfad → Bitmap nachzeichnen</text:p>
            </text:list-item>
            <text:list-item>
              <text:p text:style-name="Numbering_20_1_Content"> Originabild (Bitmap) entfernen</text:p>
            </text:list-item>
          </text:list>
        </text:list-item>
        <text:list-item>
          <text:p text:style-name="Numbering_20_1_Content"> Kontur erstellen</text:p>
          <text:list text:style-name="Numbering_20_1">
            <text:list-item>
              <text:p text:style-name="Numbering_20_1_Content"> Objekt → Füllung und Kontur</text:p>
            </text:list-item>
            <text:list-item>
              <text:p text:style-name="Numbering_20_1_Content"> Füllung → Keine Füllung (x)</text:p>
            </text:list-item>
            <text:list-item>
              <text:p text:style-name="Numbering_20_1_Content"> Kontur → Einfache Farbe → schwarz</text:p>
            </text:list-item>
            <text:list-item>
              <text:p text:style-name="Numbering_20_1_Content"> Auch hier könnte die Grafik noch(mals) nachbearbeitet werden <text:line-break/><text:span text:style-name="Emphasis">Vorsicht beim 'malenden' löschen</text:span></text:p>
            </text:list-item>
          </text:list>
        </text:list-item>
        <text:list-item>
          <text:p text:style-name="Numbering_20_1_Content"> Grafik als .svg speichern</text:p>
          <text:list text:style-name="Numbering_20_1">
            <text:list-item>
              <text:p text:style-name="Numbering_20_1_Content_Last"> Datei → Speichern unter… → .svg</text:p>
            </text:list-item>
          </text:list>
        </text:list-item>
      </text:list>
      <text:p text:style-name="Text_20_body"><draw:frame draw:style-name="media" draw:name="2" text:anchor-type="as-char" draw:z-index="2" svg:width="5.2916666666667cm" style:rel-width="100%" svg:height="5.2916666666667cm" style:rel-height="scale"><draw:image xlink:href="Pictures/d827d5fd5eb1d578eb7d1d546624f091.sv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Erstellen einer Vektor Grafik aus Bitmap</text:p>
          </table:table-cell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In Arbeit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4.0328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, ,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9:04</meta:creation-date>
    <dc:creator>Generated</dc:creator>
    <dc:date>2026-08-13T15::19:04</dc:date>
    <dc:language>en-US</dc:language>
    <meta:editing-cycles>1</meta:editing-cycles>
    <meta:editing-duration>PT0S</meta:editing-duration>
    <dc:title>anleitung:3d-druck:imagetoprint:createsvg</dc:title>
  </office:meta>
</office:document-meta>
</file>