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31105180d0e0d845abdc48cd7fc799.png"/>
  <manifest:file-entry manifest:media-type="image/png" manifest:full-path="Pictures/81d72041e7b2656f52dd0f1c7b4045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6.6145833333333cm" style:rel-width="100%" svg:height="4.7404513888889cm" style:rel-height="scale"><draw:image xlink:href="Pictures/9831105180d0e0d845abdc48cd7fc799.png" xlink:type="simple" xlink:show="embed" xlink:actuate="onLoad"/></draw:frame></text:p>
      <text:h text:style-name="Heading_20_1" text:outline-level="1"><text:bookmark text:name="anleitung:books:start"/><text:bookmark-start text:name="__RefHeading___zusammenstellungen_1"/><text:bookmark-start text:name="zusammenstellungen"/>Zusammenstellungen<text:bookmark-end text:name="__RefHeading___zusammenstellungen_1"/><text:bookmark-end text:name="zusammenstellungen"/></text:h>
      <text:p text:style-name="Text_20_body">Hier finden Sie Zusammenstellungen von einzelnen Dokumenten. </text:p>
      <text:p text:style-name="Text_20_body">Ideal zum Exportieren als PDF.</text:p>
      <text:list text:style-name="List_20_1" text:continue-numbering="false">
        <text:list-item>
          <text:p text:style-name="LastListParagraph_List_20_1_Content_First"> <draw:frame draw:style-name="media" draw:name="1" text:anchor-type="as-char" draw:z-index="1" svg:width="0.52916666666667cm" svg:height="0.52916666666667cm"><draw:image xlink:href="Pictures/81d72041e7b2656f52dd0f1c7b4045b5.png" xlink:type="simple" xlink:show="embed" xlink:actuate="onLoad"/></draw:frame> <text:a xlink:type="simple" xlink:href="https://dev.evenhausen.de/doku.php?id=anleitung:books:perl" text:style-name="Internet_20_link" text:visited-style-name="Visited_20_Internet_20_Link">Per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4:29</meta:creation-date>
    <dc:creator>Generated</dc:creator>
    <dc:date>2026-08-13T15::14:29</dc:date>
    <dc:language>en-US</dc:language>
    <meta:editing-cycles>1</meta:editing-cycles>
    <meta:editing-duration>PT0S</meta:editing-duration>
    <dc:title>anleitung:books:start</dc:title>
  </office:meta>
</office:document-meta>
</file>