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forensik:datenrettung_dart_windows"/><text:bookmark-start text:name="__RefHeading___datenrettung_dart_windows_1"/><text:bookmark-start text:name="datenrettung_dart_windows"/>Datenrettung DART (Windows)<text:bookmark-end text:name="__RefHeading___datenrettung_dart_windows_1"/><text:bookmark-end text:name="datenrettung_dart_windows"/></text:h>
      <text:h text:style-name="Heading_20_2" text:outline-level="2"><text:bookmark-start text:name="__RefHeading___vorgehensweise_2"/><text:bookmark-start text:name="vorgehensweise"/>Vorgehensweise<text:bookmark-end text:name="__RefHeading___vorgehensweise_2"/><text:bookmark-end text:name="vorgehensweise"/></text:h>
      <text:h text:style-name="Heading_20_3" text:outline-level="3"><text:bookmark-start text:name="__RefHeading___datentraeger_ueberpruefen_stufe_1_3"/><text:bookmark-start text:name="datentraeger_ueberpruefen_stufe_1"/>1. Datenträger überprüfen (Stufe 1)<text:bookmark-end text:name="__RefHeading___datentraeger_ueberpruefen_stufe_1_3"/><text:bookmark-end text:name="datentraeger_ueberpruefen_stufe_1"/></text:h>
      <text:p text:style-name="Text_20_body">Falls möglich und ein Datenträgerdefekt nicht offensichtlich ist, nicht-destruktiven Datenträger-test durchführen. Evtl. <text:span text:style-name="Strong_20_Emphasis">vorher</text:span> ein Image erstellen.</text:p>
      <text:h text:style-name="Heading_20_3" text:outline-level="3"><text:bookmark-start text:name="__RefHeading___image_erstellen_4"/><text:bookmark-start text:name="image_erstellen"/>2. Image erstellen<text:bookmark-end text:name="__RefHeading___image_erstellen_4"/><text:bookmark-end text:name="image_erstellen"/></text:h>
      <text:list text:style-name="List_20_1" text:continue-numbering="false">
        <text:list-item>
          <text:p text:style-name="List_20_1_Content_First"> Acquire → Image → <text:span text:style-name="Strong_20_Emphasis">HDDRawCopy</text:span></text:p>
        </text:list-item>
        <text:list-item>
          <text:p text:style-name="List_20_1_Content"> Acquire → Image → <text:span text:style-name="Strong_20_Emphasis">FTK Imager</text:span></text:p>
        </text:list-item>
        <text:list-item>
          <text:p text:style-name="List_20_1_Content_Last"> Data Recovery → <text:span text:style-name="Strong_20_Emphasis">Test Disk</text:span> → [Advanced]</text:p>
        </text:list-item>
      </text:list>
      <text:h text:style-name="Heading_20_3" text:outline-level="3"><text:bookmark-start text:name="__RefHeading___daten_wiederherstellen_5"/><text:bookmark-start text:name="daten_wiederherstellen"/>3. Daten wiederherstellen<text:bookmark-end text:name="__RefHeading___daten_wiederherstellen_5"/><text:bookmark-end text:name="daten_wiederherstellen"/></text:h>
      <text:list text:style-name="List_20_1" text:continue-numbering="false">
        <text:list-item>
          <text:p text:style-name="List_20_1_Content_First"> Acquire → Image → <text:span text:style-name="Strong_20_Emphasis">FTK Imager</text:span></text:p>
        </text:list-item>
        <text:list-item>
          <text:p text:style-name="List_20_1_Content_Last"> Data Recovery → ** * **</text:p>
        </text:list-item>
      </text:list>
      <text:p text:style-name="Text_20_body">Eventuell doppelte Dateien können mittels des Hash-Werts identifiziert werden.</text:p>
      <text:list text:style-name="List_20_1" text:continue-numbering="false">
        <text:list-item>
          <text:p text:style-name="LastListParagraph_List_20_1_Content_First"> Forensics → Hashing → <text:span text:style-name="Strong_20_Emphasis">HashMyFiles</text:span></text:p>
        </text:list-item>
      </text:list>
      <text:h text:style-name="Heading_20_3" text:outline-level="3"><text:bookmark-start text:name="__RefHeading___datentraeger_ueberpruefen_stufe_2_6"/><text:bookmark-start text:name="datentraeger_ueberpruefen_stufe_2"/>4. Datenträger überprüfen (Stufe 2)<text:bookmark-end text:name="__RefHeading___datentraeger_ueberpruefen_stufe_2_6"/><text:bookmark-end text:name="datentraeger_ueberpruefen_stufe_2"/></text:h>
      <text:p text:style-name="Text_20_body"><text:span text:style-name="Source_20_Text">Vollständige (destruktive!!) Datenträgerüberprüfung</text:span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rtikel noch nicht vollständig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6::15:08</meta:creation-date>
    <dc:creator>Generated</dc:creator>
    <dc:date>2026-08-13T16::15:08</dc:date>
    <dc:language>en-US</dc:language>
    <meta:editing-cycles>1</meta:editing-cycles>
    <meta:editing-duration>PT0S</meta:editing-duration>
    <dc:title>anleitung:forensik:datenrettung_dart_windows</dc:title>
  </office:meta>
</office:document-meta>
</file>