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forensik:datentraeger_sicher_loeschen"/><text:bookmark-start text:name="__RefHeading___datentraeger_sicher_loeschen_1"/><text:bookmark-start text:name="datentraeger_sicher_loeschen"/>Datenträger sicher löschen<text:bookmark-end text:name="__RefHeading___datentraeger_sicher_loeschen_1"/><text:bookmark-end text:name="datentraeger_sicher_loeschen"/></text:h>
      <text:p text:style-name="Preformatted_20_Text"> Code</text:p>
      <text:h text:style-name="Heading_20_2" text:outline-level="2"><text:bookmark-start text:name="__RefHeading___hintergruende_2"/><text:bookmark-start text:name="hintergruende"/>Hintergründe<text:bookmark-end text:name="__RefHeading___hintergruende_2"/><text:bookmark-end text:name="hintergruende"/></text:h>
      <text:p text:style-name="Text_20_body">Quelle: Orientierungshilfe Datenträgerentsorgung vom 14.02.2016 (Datenschutz Bayern)</text:p>
      <text:h text:style-name="Heading_20_3" text:outline-level="3"><text:bookmark-start text:name="__RefHeading___schutzklassen_3"/><text:bookmark-start text:name="schutzklassen"/>Schutzklassen<text:bookmark-end text:name="__RefHeading___schutzklassen_3"/><text:bookmark-end text:name="schutzklassen"/></text:h>
      <table:table table:style-name="Table">
        <table:table-column/>
        <table:table-column/>
        <table:table-row>
          <table:table-cell office:value-type="string" table:style-name="tableheader">
            <text:p text:style-name="Table_20_Heading"> Schutzklasse 1  </text:p>
          </table:table-cell>
          <table:table-cell office:value-type="string" table:style-name="tablecell">
            <text:p text:style-name="tablealignleft"> <text:span text:style-name="Strong_20_Emphasis">Normaler Schutzbedarf</text:span> für interne Daten (z. B. Telefonlisten,<text:line-break/>Lieferantendateien, Adressdatenbanken, Notizen) – werden diese<text:line-break/>Daten nicht entsprechend geschützt, besteht die Gefahr, dass ein<text:line-break/>Betroffener in seiner Stellung und seinen wirtschaftlichen Verhältnissen<text:line-break/>beeinträchtigt wird, zudem hätte die unbefugte Kenntnisnahme<text:line-break/>der Daten negative Auswirkungen für die speichernde<text:line-break/>Stelle                                                                                                                                    </text:p>
          </table:table-cell>
        </table:table-row>
        <table:table-row>
          <table:table-cell office:value-type="string" table:style-name="tableheader">
            <text:p text:style-name="Table_20_Heading"> Schutzklasse 2  </text:p>
          </table:table-cell>
          <table:table-cell office:value-type="string" table:style-name="tablecell">
            <text:p text:style-name="tablealignleft"> <text:span text:style-name="Strong_20_Emphasis">Hoher Schutz</text:span> für vertrauliche Daten (z. B. Personal- und Finanzdaten),<text:line-break/>bei diesen Daten besteht die Gefahr, dass ein Betroffener<text:line-break/>in seiner gesellschaftlichen Stellung oder in seinen wirtschaftlichen<text:line-break/>Verhältnissen erheblich beeinträchtigt wird, außerdem<text:line-break/>hätte die unbefugte Kenntnisnahme der Daten erhebliche<text:line-break/>negative Auswirkungen für die speichernde Stelle                                                                                                                                                                </text:p>
          </table:table-cell>
        </table:table-row>
        <table:table-row>
          <table:table-cell office:value-type="string" table:style-name="tableheader">
            <text:p text:style-name="Table_20_Heading"> Schutzklasse 3  </text:p>
          </table:table-cell>
          <table:table-cell office:value-type="string" table:style-name="tablecell">
            <text:p text:style-name="tablealignleft"> <text:span text:style-name="Strong_20_Emphasis">Sehr hoher Schutzbedarf</text:span> für besonders vertrauliche und geheime<text:line-break/>Daten (Daten, die – wenn sie nicht entsprechend geschützt<text:line-break/>werden – zu einer Gefahr für Leib oder Leben von Personen<text:line-break/>oder für die Freiheit eines Betroffenen führen können), außerdem<text:line-break/>hätte die unbefugte Kenntnisnahme der Daten ernsthafte<text:line-break/>(existenzbedrohende) Auswirkungen für die speichernde Stelle<text:line-break/>und würde gegen Berufsgeheimnisse, Verträge oder Gesetze<text:line-break/>verstoßen (z. B. Forschungs- und Entwicklungsdokumente, Verschlusssachen,<text:line-break/>Gesundheitsdaten)  </text:p>
          </table:table-cell>
        </table:table-row>
      </table:table>
      <text:h text:style-name="Heading_20_3" text:outline-level="3"><text:bookmark-start text:name="__RefHeading___sicherheitsstufen_4"/><text:bookmark-start text:name="sicherheitsstufen"/>Sicherheitsstufen<text:bookmark-end text:name="__RefHeading___sicherheitsstufen_4"/><text:bookmark-end text:name="sicherheitsstufen"/></text:h>
      <table:table table:style-name="Table">
        <table:table-column/>
        <table:table-column/>
        <table:table-row>
          <table:table-cell office:value-type="string" table:style-name="tableheader">
            <text:p text:style-name="Table_20_Heading"> Sicherheitsstufe 1  </text:p>
          </table:table-cell>
          <table:table-cell office:value-type="string" table:style-name="tablecell">
            <text:p text:style-name="tablealignleft"> Allgemeine Daten<text:line-break/>Informationsträgervernichtung, bei der Informationsträger so vernichtet werden, dass die Reproduktion der auf ihnen wiedergegebenen Informationen ohne besondere Hilfsmittel und ohne Fachkenntnisse, jedoch nicht ohne besonderen Zeitaufwand, möglich ist.<text:line-break/><text:span text:style-name="Strong_20_Emphasis">Papiere und Filme</text:span> in Originalgröße: Materialteilchenfläche max. 2.000 mm², Streifenbreite max. 12 mm, Streifenlänge unbegrenzt, Toleranz für 10 % der Fläche des Materials: maximal 3800 mm2 <text:line-break/><text:line-break/><text:span text:style-name="Strong_20_Emphasis">Kunststoff wie Identifikationskarte oder Mikrofilm</text:span>: Materialteilchenfläche max. 160 mm², Toleranz für 10 % der Fläche des Materials: maximal 480 mm2<text:line-break/><text:line-break/><text:span text:style-name="Strong_20_Emphasis">Optische Datenträger</text:span>: Materialteilchenfläche max. 2000 mm², Toleranz für 10 % der Fläche des Materials: maximal 3800 mm2<text:line-break/><text:line-break/><text:span text:style-name="Strong_20_Emphasis">Magnetische Datenträger</text:span>: Medium muss funktionsunfähig sein<text:line-break/><text:line-break/><text:span text:style-name="Strong_20_Emphasis">Festplatten</text:span>: Festplatte muss funktionsunfähig sein<text:line-break/><text:line-break/><text:span text:style-name="Strong_20_Emphasis">Halbleiterspeicher</text:span> (z. B. Speichersticks, Chipkarten, mobile Kommunikationsmittel): Datenträger muss funktionsunfähig sein                                                                                                                                                                                                                                                                                                                                                                             </text:p>
          </table:table-cell>
        </table:table-row>
        <table:table-row>
          <table:table-cell office:value-type="string" table:style-name="tableheader">
            <text:p text:style-name="Table_20_Heading"> Sicherheitsstufe 2  </text:p>
          </table:table-cell>
          <table:table-cell office:value-type="string" table:style-name="tablecell">
            <text:p text:style-name="tablealignleft"> Interne Daten (z. B. Behördenrichtlinien, Aushänge und Formulare)<text:line-break/>Informationsträgervernichtung, bei der Informationsträger so vernichtet werden, dass die Reproduktion der auf ihnen wiedergegebenen Informationen mit Hilfsmitteln und nur mit besonderem Zeitaufwand möglich ist.<text:line-break/><text:line-break/><text:span text:style-name="Strong_20_Emphasis">Papiere und Filme</text:span> in Originalgröße: Materialteilchenfläche max. 800mm², Streifenbreite bis max. 6 mm, Streifenlänge unbegrenzt, Toleranz für 10 % der Fläche des Materials: maximal 2000 mm2<text:line-break/><text:line-break/><text:span text:style-name="Strong_20_Emphasis">Kunststoff wie Identifikationskarte oder Mikrofilm</text:span>: Materialteilchenfläche max. 30 mm², Toleranz für 10 % der Fläche des Materials: maximal 90 mm2<text:line-break/><text:line-break/><text:span text:style-name="Strong_20_Emphasis">Optische Datenträger</text:span>: Materialteilchenfläche max. 800 mm², Toleranz für 10 % der Fläche des Materials: maximal 2000 mm2<text:line-break/><text:line-break/><text:span text:style-name="Strong_20_Emphasis">Magnetische Datenträger</text:span>: Medium mehrfach zerteilt und Materialteilchenfläche max. 2000 mm², Toleranz für 10 % der Fläche des Materials: maximal 3800 mm2<text:line-break/><text:line-break/><text:span text:style-name="Strong_20_Emphasis">Festplatten</text:span>: Datenträger beschädigt<text:line-break/><text:line-break/><text:span text:style-name="Strong_20_Emphasis">Halbleiterspeicher</text:span>: Datenträger muss zerteilt sein                                                                                                                                                                                                                                                                                                                                                                </text:p>
          </table:table-cell>
        </table:table-row>
        <table:table-row>
          <table:table-cell office:value-type="string" table:style-name="tableheader">
            <text:p text:style-name="Table_20_Heading"> Sicherheitsstufe 3  </text:p>
          </table:table-cell>
          <table:table-cell office:value-type="string" table:style-name="tablecell">
            <text:p text:style-name="tablealignleft"> Sensible Daten (Unterlagen mit vertraulichen Daten, wie sie in jeder Behörde anfallen)<text:line-break/>Informationsträgervernichtung, bei der Informationsträger so vernichtet werden, dass die Reproduktion der auf ihnen wiedergegebenen Informationen nur unter erheblichem Aufwand (Personen, Hilfsmittel, Zeit) möglich ist.<text:line-break/><text:line-break/><text:span text:style-name="Strong_20_Emphasis">Papiere und Filme</text:span> in Originalgröße: Materialteilchenfläche max. 320 mm2, Streifenbreite max. 2 mm, Streifenlänge unbegrenzt, Toleranz für 10 % der Fläche des Materials: maximal 480 mm2<text:line-break/><text:line-break/><text:span text:style-name="Strong_20_Emphasis">Kunststoff wie Identifikationskarte oder Mikrofilm</text:span>: Materialteilchenfläche max. 10 mm², Toleranz für 10 % der Fläche des Materials: maximal 30 mm2<text:line-break/><text:line-break/><text:span text:style-name="Strong_20_Emphasis">Optische Datenträger</text:span>: Materialteilchenfläche max. 160 mm², Toleranz für 10 % der Fläche des Materials: maximal 480 mm2<text:line-break/><text:line-break/><text:span text:style-name="Strong_20_Emphasis">Magnetische Datenträger</text:span>: Materialteilchenfläche max. 320 mm², Toleranz für 10 % der Fläche des Materials: maximal 800 mm2<text:line-break/><text:line-break/><text:span text:style-name="Strong_20_Emphasis">Festplatten</text:span>: Datenträger verformt<text:line-break/><text:line-break/><text:span text:style-name="Strong_20_Emphasis">Halbleiterspeicher</text:span>: Datenträger muss zerteilt sein und Materialteilchenfläche max. 160 mm², Toleranz für 10 % der Fläche des Materials: maximal 480 mm2                                                                                                                                                                                                                                                                    </text:p>
          </table:table-cell>
        </table:table-row>
        <table:table-row>
          <table:table-cell office:value-type="string" table:style-name="tableheader">
            <text:p text:style-name="Table_20_Heading"> Sicherheitsstufe 4  </text:p>
          </table:table-cell>
          <table:table-cell office:value-type="string" table:style-name="tablecell">
            <text:p text:style-name="tablealignleft"> Besonders sensible Daten (z. B. Gehaltsabrechnungen, Personaldaten/-akten, Arbeitsverträge, medizinische Berichte, Steuerunterlagen von Personen)<text:line-break/>Informationsträgervernichtung, bei der Informationsträger so vernichtet werden, dass die Reproduktion der auf ihnen wiedergegebenen Informationen nur unter Verwendung gewerbeunüblicher Einrichtungen bzw. Sonderkonstruktionen, die im Falle kleiner Auflagen sehr aufwändig sind, möglich ist.<text:line-break/><text:line-break/><text:span text:style-name="Strong_20_Emphasis">Papiere und Filme</text:span> in Originalgröße: Materialteilchenfläche max. 160 mm2 und für gleichförmige Partikel: Streifenbreite max. 6 mm, Toleranz für 10 % der Fläche des Materials: maximal 800 mm2<text:line-break/><text:line-break/><text:span text:style-name="Strong_20_Emphasis">Kunststoff wie Identifikationskarte oder Mikrofilm</text:span>: Materialteilchenfläche max. 2,5 mm², Toleranz für 10 % der Fläche des Materials: maximal 7,5 mm2<text:line-break/><text:line-break/><text:span text:style-name="Strong_20_Emphasis">Optische Datenträger</text:span>: Materialteilchenfläche max. 30 mm², Toleranz für 10 % der Fläche des Materials: maximal 90 mm2<text:line-break/><text:line-break/><text:span text:style-name="Strong_20_Emphasis">Magnetische Datenträger</text:span>: Materialteilchenfläche max. 160 mm², Toleranz für 10 % der Fläche des Materials: maximal 480 mm2<text:line-break/><text:line-break/><text:span text:style-name="Strong_20_Emphasis">Festplatten</text:span>: Datenträger mehrfach zerteilt und verformt und Materialteilchenfläche max. 2000 mm², Toleranz für 10 % der Fläche des Materials: maximal 3800 mm2<text:line-break/><text:line-break/><text:span text:style-name="Strong_20_Emphasis">Halbleiterspeicher</text:span>: Datenträger muss zerteilt sein und Materialteilchenfläche max. 30 mm², Toleranz für 10 % der Fläche des Materials: maximal 90 mm2  </text:p>
          </table:table-cell>
        </table:table-row>
        <table:table-row>
          <table:table-cell office:value-type="string" table:style-name="tableheader">
            <text:p text:style-name="Table_20_Heading"> Sicherheitsstufe 5  </text:p>
          </table:table-cell>
          <table:table-cell office:value-type="string" table:style-name="tablecell">
            <text:p text:style-name="tablealignleft"> Geheim zu haltende Daten (Datenträger mit geheim zu haltenden Informationen mit existenzieller Wichtigkeit für eine Person, eine Behörde, ein Unternehmen oder eine Einrichtung.)<text:line-break/>Informationsträgervernichtung, bei der Informationsträger so vernichtet werden, dass es nach dem Stand der Technik unmöglich ist, auf ihnen wiedergegebene Informationen zu reproduzieren Papiere und Filme in Originalgröße: Materialteilchenfläche max. 30 mm2 und für gleichförmige Partikel: Streifenbreite max. 2 mm, Toleranz für 10 % der Fläche des Materials: maximal 90 mm2<text:line-break/><text:line-break/><text:span text:style-name="Strong_20_Emphasis">Kunststoff wie Identifikationskarte oder Mikrofilm</text:span>: Materialteilchenfläche max. 1 mm², Toleranz für 10 % der Fläche des Materials: maximal 3 mm2<text:line-break/><text:line-break/><text:span text:style-name="Strong_20_Emphasis">Optische Datenträger</text:span>: Materialteilchenfläche max. 10 mm², Toleranz für 10 % der Fläche des Materials: maximal 30 mm2 <text:line-break/><text:line-break/><text:span text:style-name="Strong_20_Emphasis">Magnetische Datenträger</text:span>: Materialteilchenfläche max. 30 mm², Toleranz für 10 % der Fläche des Materials: maximal 90 mm2 <text:line-break/><text:line-break/><text:span text:style-name="Strong_20_Emphasis">Festplatten</text:span>: Datenträger mehrfach zerteilt und verformt und Materialteilchenfläche max. 320 mm², Toleranz für 10 % der Fläche des Materials: maximal 800 mm2<text:line-break/><text:line-break/><text:span text:style-name="Strong_20_Emphasis">Halbleiterspeicher</text:span>: Datenträger muss zerteilt sein und Materialteilchenfläche max. 10 mm², Toleranz für 10 % der Fläche des Materials: maximal 30 mm2                                                                                           </text:p>
          </table:table-cell>
        </table:table-row>
        <table:table-row>
          <table:table-cell office:value-type="string" table:style-name="tableheader">
            <text:p text:style-name="Table_20_Heading"> Sicherheitsstufe 6  </text:p>
          </table:table-cell>
          <table:table-cell office:value-type="string" table:style-name="tablecell">
            <text:p text:style-name="tablealignleft"> Geheime Hochsicherheitsdaten (z. B. geheimdienstliche oder militärische Bereiche)<text:line-break/>Datenträger mit geheim zu haltende Unterlagen, wenn außergewöhnliche Sicherheitsvorkehrungen einzuhalten sind <text:line-break/><text:line-break/><text:span text:style-name="Strong_20_Emphasis">Papiere und Filme</text:span> in Originalgröße: Materialteilchenfläche max. 10 mm2 und für gleichförmige Partikel: Streifenbreite max. 1 mm, Toleranz für 10 % der Fläche des Materials: maximal 30 mm2<text:line-break/><text:line-break/><text:span text:style-name="Strong_20_Emphasis">Kunststoff wie Identifikationskarte oder Mikrofilm</text:span>: Materialteilchenfläche max. 0,5 mm², Toleranz für 10 % der Fläche des Materials: maximal 1,5 mm2<text:line-break/><text:line-break/><text:span text:style-name="Strong_20_Emphasis">Optische Datenträger</text:span>: Materialteilchenfläche max. 5 mm², Toleranz für 10 % der Fläche des Materials: maximal 15 mm2<text:line-break/><text:line-break/><text:span text:style-name="Strong_20_Emphasis">Magnetische Datenträger</text:span>: Materialteilchenfläche max. 10 mm², Toleranz für 10 % der Fläche des Materials: maximal 30 mm2<text:line-break/><text:line-break/><text:span text:style-name="Strong_20_Emphasis">Festplatten</text:span>: Datenträger mehrfach zerteilt und verformt und Materialteilchenfläche max. 10 mm², Toleranz für 10 % der Fläche des Materials: maximal 30 mm2<text:line-break/><text:line-break/><text:span text:style-name="Strong_20_Emphasis">Halbleiterspeicher</text:span>: Datenträger muss mehrfach zerteilt sein und Materialteilchenfläche max. 1 mm², Toleranz für 10 % der Fläche des Materials: maximal 30 mm2                                                                  </text:p>
          </table:table-cell>
        </table:table-row>
        <table:table-row>
          <table:table-cell office:value-type="string" table:style-name="tableheader">
            <text:p text:style-name="Table_20_Heading"> Sicherheitsstufe 7  </text:p>
          </table:table-cell>
          <table:table-cell office:value-type="string" table:style-name="tablecell">
            <text:p text:style-name="tablealignleft"> Top Secret Hochsicherheitsdaten<text:line-break/>Datenträger mit strengst geheim zu haltende Daten, bei denen höchste Sicherheitsvorkehrungen einzuhalten sind Papiere und Filme in Originalgröße: Materialteilchenfläche max. 5 mm2 und für gleichförmige Partikel: Streifenbreite max. 1 mm, Toleranz für 10 % der Fläche des Materials: keine Toleranz zugelassen <text:line-break/><text:line-break/><text:span text:style-name="Strong_20_Emphasis">Kunststoff wie Identifikationskarte oder Mikrofilm</text:span>: Materialteilchenfläche max. 0,2 mm², Toleranz für 10 % der Fläche des Materials: keine Toleranz zugelassen <text:line-break/><text:line-break/><text:span text:style-name="Strong_20_Emphasis">Optische Datenträger</text:span>: Materialteilchenfläche max. 0,2 mm², Toleranz für 10 % der Fläche des Materials: maximal 0,6 mm2 <text:line-break/><text:line-break/><text:span text:style-name="Strong_20_Emphasis">Magnetische Datenträger</text:span>: Materialteilchenfläche max. 2,5 mm², Toleranz für 10 % der Fläche des Materials: maximal 7,5 mm2 <text:line-break/><text:line-break/><text:span text:style-name="Strong_20_Emphasis">Festplatten</text:span>: Datenträger mehrfach zerteilt und verformt und Materialteilchenfläche max. 5 mm², Toleranz für 10 % der Fläche des Materials: maximal 15 mm2<text:line-break/><text:line-break/><text:span text:style-name="Strong_20_Emphasis">Halbleiterspeicher</text:span>: Datenträger muss mehrfach zerteilt sein und Materialteilchenfläche max. 0,5 mm², Toleranz für 10 % der Fläche des Materials: maximal 1,5 mm2                                                                                                                                                                               </text:p>
          </table:table-cell>
        </table:table-row>
      </table:table>
      <text:p text:style-name="Text_20_body">Um internationalen Standards gerecht zu werden, ist ein mehrmaliges Überschreiben erforderlich.
So schreibt der U.S. Standard, DoD 5220.22-M (E) des amerikanischen Verteidigungsministeriums drei Schreibdurchläufe vor:</text:p>
      <text:list text:style-name="List_20_1" text:continue-numbering="false">
        <text:list-item>
          <text:p text:style-name="List_20_1_Content_First"> Der 1. Durchlauf dient dem Überschreiben der Daten mit fest vorgegebenem Wert</text:p>
        </text:list-item>
        <text:list-item>
          <text:p text:style-name="List_20_1_Content"> Der 2. Durchlauf überschreibt der Daten mit dem Komplementwert des ersten Durchlaufs</text:p>
        </text:list-item>
        <text:list-item>
          <text:p text:style-name="List_20_1_Content_Last"> Der 3. Durchlauf überschreibt die Daten mit Pseudo-Zufallswerten.</text:p>
        </text:list-item>
      </text:list>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6::16:05</meta:creation-date>
    <dc:creator>Generated</dc:creator>
    <dc:date>2026-08-13T16::16:05</dc:date>
    <dc:language>en-US</dc:language>
    <meta:editing-cycles>1</meta:editing-cycles>
    <meta:editing-duration>PT0S</meta:editing-duration>
    <dc:title>anleitung:forensik:datentraeger_sicher_loeschen</dc:title>
  </office:meta>
</office:document-meta>
</file>