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forensik:start"/><text:bookmark-start text:name="__RefHeading___forensik_und_datenrettung_1"/><text:bookmark-start text:name="forensik_und_datenrettung"/>Forensik und Datenrettung<text:bookmark-end text:name="__RefHeading___forensik_und_datenrettung_1"/><text:bookmark-end text:name="forensik_und_datenrettu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ite</text:p>
          </table:table-cell>
          <table:table-cell office:value-type="string" table:style-name="tableheader">
            <text:p text:style-name="Table_20_Heading">Stand</text:p>
          </table:table-cell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Kategorien</text:p>
          </table:table-cell>
          <table:table-cell office:value-type="string" table:style-name="tableheader">
            <text:p text:style-name="Table_20_Heading">Zuletzt geändert</text:p>
          </table:table-cell>
          <table:table-cell office:value-type="string" table:style-name="tableheader">
            <text:p text:style-name="Table_20_Heading">Letzte Zusammenfassung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forensik:datenrettung" text:style-name="Internet_20_link" text:visited-style-name="Visited_20_Internet_20_Link">Datenrettung unter Linux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14.1113</text:p>
          </table:table-cell>
          <table:table-cell office:value-type="string" table:style-name="tablecell">
            <text:p text:style-name="tablealignleft">Tools und Vorgehensweise Datenrettung</text:p>
          </table:table-cell>
          <table:table-cell office:value-type="string" table:style-name="tablecell">
            <text:p text:style-name="tablealignleft">Anleitung, Linux, Service</text:p>
          </table:table-cell>
          <table:table-cell office:value-type="string" table:style-name="tablecell">
            <text:p text:style-name="tablealignleft">08.02.2021 19:3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forensik:datenrettung_dart_windows" text:style-name="Internet_20_link" text:visited-style-name="Visited_20_Internet_20_Link">Datenrettung DART (Windows)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15.0212</text:p>
          </table:table-cell>
          <table:table-cell office:value-type="string" table:style-name="tablecell">
            <text:p text:style-name="tablealignleft">Tools und Vorgehensweise Datenrettung (DART/Windows)</text:p>
          </table:table-cell>
          <table:table-cell office:value-type="string" table:style-name="tablecell">
            <text:p text:style-name="tablealignleft">Anleitung, Service, Windows</text:p>
          </table:table-cell>
          <table:table-cell office:value-type="string" table:style-name="tablecell">
            <text:p text:style-name="tablealignleft">08.02.2021 19:3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forensik:datentraeger_sicher_loeschen" text:style-name="Internet_20_link" text:visited-style-name="Visited_20_Internet_20_Link">Datenträger sicher löschen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16.0502</text:p>
          </table:table-cell>
          <table:table-cell office:value-type="string" table:style-name="tablecell">
            <text:p text:style-name="tablealignleft">Datenträger rechtssicher löschen bzw. vernichten</text:p>
          </table:table-cell>
          <table:table-cell office:value-type="string" table:style-name="tablecell">
            <text:p text:style-name="tablealignleft">Anleitung, Service</text:p>
          </table:table-cell>
          <table:table-cell office:value-type="string" table:style-name="tablecell">
            <text:p text:style-name="tablealignleft">08.02.2021 19:3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forensik:sleuthkit" text:style-name="Internet_20_link" text:visited-style-name="Visited_20_Internet_20_Link">Sleuthkit</text:a></text:p>
          </table:table-cell>
          <table:table-cell office:value-type="string" table:style-name="tablecell">
            <text:p text:style-name="tablealignleft">Aktualisieren</text:p>
          </table:table-cell>
          <table:table-cell office:value-type="string" table:style-name="tablecell">
            <text:p text:style-name="tablealignleft">13.1101</text:p>
          </table:table-cell>
          <table:table-cell office:value-type="string" table:style-name="tablecell">
            <text:p text:style-name="tablealignleft">Sleuthkit Forensik-Toolkit</text:p>
          </table:table-cell>
          <table:table-cell office:value-type="string" table:style-name="tablecell">
            <text:p text:style-name="tablealignleft">Anleitung, Linux</text:p>
          </table:table-cell>
          <table:table-cell office:value-type="string" table:style-name="tablecell">
            <text:p text:style-name="tablealignleft">08.02.2021 19:3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forensik:teslacrypt" text:style-name="Internet_20_link" text:visited-style-name="Visited_20_Internet_20_Link">TeslaCrypt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16.0621</text:p>
          </table:table-cell>
          <table:table-cell office:value-type="string" table:style-name="tablecell">
            <text:p text:style-name="tablealignleft">TeslaCrypt Master-Key</text:p>
          </table:table-cell>
          <table:table-cell office:value-type="string" table:style-name="tablecell">
            <text:p text:style-name="tablealignleft">Anleitung, Service</text:p>
          </table:table-cell>
          <table:table-cell office:value-type="string" table:style-name="tablecell">
            <text:p text:style-name="tablealignleft">08.02.2021 19:35</text:p>
          </table:table-cell>
          <table:table-cell office:value-type="string" table:style-name="tablecell">
            <text:p text:style-name="tablealignleft">Struct-Daten geändert</text:p>
          </table:table-cell>
        </table:table-row>
      </table:table>
      <text:h text:style-name="Heading_20_2" text:outline-level="2"><text:bookmark-start text:name="__RefHeading___tools_und_links_2"/><text:bookmark-start text:name="tools_und_links"/>Tools und Links<text:bookmark-end text:name="__RefHeading___tools_und_links_2"/><text:bookmark-end text:name="tools_und_links"/></text:h>
      <text:list text:style-name="List_20_1" text:continue-numbering="false">
        <text:list-item>
          <text:p text:style-name="List_20_1_Content_First"> <text:a xlink:type="simple" xlink:href="http://www.sleuthkit.org" text:style-name="Internet_20_link" text:visited-style-name="Visited_20_Internet_20_Link">Sleuthkit mit Autopsy</text:a> (<text:a xlink:type="simple" xlink:href="https://dev.evenhausen.de/doku.php?id=anleitung:forensik:sleuthkit" text:style-name="Internet_20_link" text:visited-style-name="Visited_20_Internet_20_Link">Übersicht</text:a>)</text:p>
        </text:list-item>
        <text:list-item>
          <text:p text:style-name="List_20_1_Content"> <text:a xlink:type="simple" xlink:href="http://www.linuxandubuntu.com/home/deft-linux-a-linux-distribution-for-computer-forensics" text:style-name="Internet_20_link" text:visited-style-name="Visited_20_Internet_20_Link">DEFT Linux A Linux Distribution For Computer Forensics</text:a></text:p>
        </text:list-item>
        <text:list-item>
          <text:p text:style-name="List_20_1_Content_Last"> <text:a xlink:type="simple" xlink:href="https://de.wikipedia.org/wiki/Self-Monitoring,_Analysis_and_Reporting_Technology#Auswertung" text:style-name="Internet_20_link" text:visited-style-name="Visited_20_Internet_20_Link">SMART Self-Monitoring, Analysis and Reporting Technology</text:a></text:p>
        </text:list-item>
      </text:list>
      <text:p text:style-name="Text_20_body"><text:a xlink:type="simple" xlink:href="http://www.pcwelt.de/tipps/Diese_S.M.A.R.T.-Daten_sind_wichtig-Festplatten-8217564.html" text:style-name="Internet_20_link" text:visited-style-name="Visited_20_Internet_20_Link">http://www.pcwelt.de/tipps/Diese_S.M.A.R.T.-Daten_sind_wichtig-Festplatten-8217564.html</text:a></text:p>
      <text:h text:style-name="Heading_20_2" text:outline-level="2"><text:bookmark-start text:name="__RefHeading___index_3"/><text:bookmark-start text:name="index"/>Index<text:bookmark-end text:name="__RefHeading___index_3"/><text:bookmark-end text:name="inde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6:14</meta:creation-date>
    <dc:creator>Generated</dc:creator>
    <dc:date>2026-08-13T15::16:14</dc:date>
    <dc:language>en-US</dc:language>
    <meta:editing-cycles>1</meta:editing-cycles>
    <meta:editing-duration>PT0S</meta:editing-duration>
    <dc:title>anleitung:forensik:start</dc:title>
  </office:meta>
</office:document-meta>
</file>