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linux:vncserver"/><text:bookmark-start text:name="__RefHeading___remote_desktop_1"/><text:bookmark-start text:name="remote_desktop"/>Remote Desktop<text:bookmark-end text:name="__RefHeading___remote_desktop_1"/><text:bookmark-end text:name="remote_desktop"/></text:h>
      <text:p text:style-name="Text_20_body">Am besten funktioniert es mit <text:span text:style-name="Strong_20_Emphasis">Xubuntu</text:span>. (Lubuntu habe ich nicht ausprobiert)
Mit dem Gnome-Desktop und auch nachinstalliertem XFCE hatte ich meine Probleme.</text:p>
      <text:h text:style-name="Heading_20_2" text:outline-level="2"><text:bookmark-start text:name="__RefHeading___xubuntu_20.04_lts_2"/><text:bookmark-start text:name="xubuntu_20.04_lts"/>Xubuntu 20.04 LTS<text:bookmark-end text:name="__RefHeading___xubuntu_20.04_lts_2"/><text:bookmark-end text:name="xubuntu_20.04_lts"/></text:h>
      <text:h text:style-name="Heading_20_3" text:outline-level="3"><text:bookmark-start text:name="__RefHeading___xrdp_3"/><text:bookmark-start text:name="xrdp"/>XRDP<text:bookmark-end text:name="__RefHeading___xrdp_3"/><text:bookmark-end text:name="xrdp"/></text:h>
      <text:p text:style-name="Text_20_body">Ganz einfach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 <text:span text:style-name="highlight_kw2">sudo</text:span> <text:span text:style-name="highlight_kw2">apt-get update</text:span><text:line-break/>$ <text:span text:style-name="highlight_kw2">sudo</text:span> <text:span text:style-name="highlight_kw2">apt-get install</text:span> xrdp<text:line-break/>$ <text:span text:style-name="highlight_sy0">/</text:span>etc<text:span text:style-name="highlight_sy0">/</text:span>init.d<text:span text:style-name="highlight_sy0">/</text:span>xrdp start</text:p>
          </table:table-cell>
        </table:table-row>
      </table:table>
      <text:h text:style-name="Heading_20_3" text:outline-level="3"><text:bookmark-start text:name="__RefHeading___vnc-server_4"/><text:bookmark-start text:name="vnc-server"/>VNC-Server<text:bookmark-end text:name="__RefHeading___vnc-server_4"/><text:bookmark-end text:name="vnc-server"/></text:h>
      <text:p text:style-name="Text_20_body">TigerVNC Server installiere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$ </text:span><text:span text:style-name="highlight_kw2">sudo</text:span> apt <text:span text:style-name="highlight_kw2">install</text:span> tigervnc-common tigervnc-standalone-server tigervnc-xorg-extension</text:p>
          </table:table-cell>
        </table:table-row>
      </table:table>
      <text:p text:style-name="Text_20_body">erst mal starten um die Erstkonfiguration zu erledigen (Session anlegen und Passwort vergeben)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$ vncserver<text:line-break/>$ vncserver <text:span text:style-name="highlight_re5">-kill</text:span> :<text:span text:style-name="highlight_sy0">*</text:span> <text:span text:style-name="highlight_co0"># VNC-Server wieder schließen</text:span></text:p>
          </table:table-cell>
        </table:table-row>
      </table:table>
      <text:p text:style-name="Text_20_body">Dann die Datei <text:span text:style-name="Source_20_Text">~/.vnc/xstartup</text:span> mit folgendem Inhalt anlegen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kw3">export</text:span> <text:span text:style-name="highlight_re2">XKL_XMODMAP_DISABLE</text:span>=<text:span text:style-name="highlight_nu0">1</text:span><text:line-break/><text:span text:style-name="highlight_kw3">unset</text:span> SESSION_MANAGER<text:line-break/><text:span text:style-name="highlight_kw3">unset</text:span> DBUS_SESSION_BUS_ADDRESS<text:line-break/> <text:line-break/>xrdb <text:span text:style-name="highlight_re1">$HOME</text:span><text:span text:style-name="highlight_sy0">/</text:span>.Xresources<text:line-break/>xsetroot <text:span text:style-name="highlight_re5">-solid</text:span> grey<text:line-break/> <text:line-break/>startxfce4 <text:span text:style-name="highlight_sy0">&amp;</text:span><text:line-break/><text:span text:style-name="highlight_co0"># thunar &amp;</text:span><text:line-break/><text:span text:style-name="highlight_co0"># xfce4-panel &amp;</text:span><text:line-break/><text:span text:style-name="highlight_co0"># xterm &amp;</text:span></text:p>
          </table:table-cell>
        </table:table-row>
      </table:table>
      <text:p text:style-name="Text_20_body">und ausführbar machen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4">$ </text:span><text:span text:style-name="highlight_kw2">chmod</text:span> a+x ~<text:span text:style-name="highlight_sy0">/</text:span>.vnc<text:span text:style-name="highlight_sy0">/</text:span>xstartup</text:p>
          </table:table-cell>
        </table:table-row>
      </table:table>
      <text:p text:style-name="Text_20_body">Falls die Datei <text:span text:style-name="Source_20_Text">~/.Xresources</text:span> nicht existiert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touch</text:span> ~<text:span text:style-name="highlight_sy0">/</text:span>.Xresources</text:p>
          </table:table-cell>
        </table:table-row>
      </table:table>
      <text:p text:style-name="Text_20_body">Nun VNC-Server starten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vncserver <text:span text:style-name="highlight_br0">[</text:span>-localhost no <text:span text:style-name="highlight_co0">#unsicher]</text:span></text:p>
          </table:table-cell>
        </table:table-row>
      </table:table>
      <text:h text:style-name="Heading_20_4" text:outline-level="4"><text:bookmark-start text:name="__RefHeading___service_einrichten_5"/><text:bookmark-start text:name="service_einrichten"/>Service einrichten<text:bookmark-end text:name="__RefHeading___service_einrichten_5"/><text:bookmark-end text:name="service_einrichten"/></text:h>
      <text:p text:style-name="Text_20_body">Create a service file for VNC server using the following command:</text:p>
      <text:p text:style-name="Text_20_body">Die Datei <text:span text:style-name="Source_20_Text">/etc/systemd/system/vncserver@.service</text:span> mit folgendem Inhalt erstellen:
(USER mit entsprechendem Benutzernamen ersetzen)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re0"><text:span text:style-name="highlight_br0">[</text:span>Unit<text:span text:style-name="highlight_br0">]</text:span></text:span><text:line-break/><text:span text:style-name="highlight_re1">Description</text:span><text:span text:style-name="highlight_sy0">=</text:span><text:span text:style-name="highlight_re2">Start TigerVNC server at startup</text:span><text:line-break/><text:span text:style-name="highlight_re1">After</text:span><text:span text:style-name="highlight_sy0">=</text:span><text:span text:style-name="highlight_re2">syslog.target network.target</text:span><text:line-break/> <text:line-break/><text:span text:style-name="highlight_re0"><text:span text:style-name="highlight_br0">[</text:span>Service<text:span text:style-name="highlight_br0">]</text:span></text:span><text:line-break/><text:span text:style-name="highlight_re1">Type</text:span><text:span text:style-name="highlight_sy0">=</text:span><text:span text:style-name="highlight_re2">forking</text:span><text:line-break/><text:span text:style-name="highlight_re1">User</text:span><text:span text:style-name="highlight_sy0">=</text:span><text:span text:style-name="highlight_re2">USER</text:span><text:line-break/><text:span text:style-name="highlight_re1">PAMName</text:span><text:span text:style-name="highlight_sy0">=</text:span><text:span text:style-name="highlight_re2">login</text:span><text:line-break/><text:span text:style-name="highlight_re1">PIDFile</text:span><text:span text:style-name="highlight_sy0">=</text:span><text:span text:style-name="highlight_re2">/home/USER/.vnc/%H:%i.pid</text:span><text:line-break/><text:span text:style-name="highlight_re1">ExecStartPre</text:span><text:span text:style-name="highlight_sy0">=</text:span><text:span text:style-name="highlight_re2">-/usr/bin/vncserver -kill :%i &gt; /dev/null 2&gt;&amp;1</text:span><text:line-break/><text:span text:style-name="highlight_re1">ExecStart</text:span><text:span text:style-name="highlight_sy0">=</text:span><text:span text:style-name="highlight_re2">/usr/bin/vncserver -depth 24 -geometry 1280x720 :%i</text:span><text:line-break/><text:span text:style-name="highlight_re1">ExecStop</text:span><text:span text:style-name="highlight_sy0">=</text:span><text:span text:style-name="highlight_re2">/usr/bin/vncserver -kill :%i</text:span><text:line-break/> <text:line-break/><text:span text:style-name="highlight_re0"><text:span text:style-name="highlight_br0">[</text:span>Install<text:span text:style-name="highlight_br0">]</text:span></text:span><text:line-break/><text:span text:style-name="highlight_re1">WantedBy</text:span><text:span text:style-name="highlight_sy0">=</text:span><text:span text:style-name="highlight_re2">multi-user.target</text:span></text:p>
          </table:table-cell>
        </table:table-row>
      </table:table>
      <text:p text:style-name="Text_20_body">Service Deamon neu laden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$ <text:span text:style-name="highlight_kw2">sudo</text:span> systemctl daemon-reload<text:line-break/> <text:line-break/><text:span text:style-name="highlight_co0"># Service aktivieren:</text:span><text:line-break/>$ <text:span text:style-name="highlight_kw2">sudo</text:span> systemctl <text:span text:style-name="highlight_kw3">enable</text:span> vncserver<text:span text:style-name="highlight_sy0">@</text:span>1.service<text:line-break/> <text:line-break/><text:span text:style-name="highlight_co0"># Service starten:</text:span><text:line-break/>systemctl start vncserver<text:span text:style-name="highlight_sy0">@</text:span>1.service<text:line-break/> <text:line-break/><text:span text:style-name="highlight_co0"># Service status:</text:span><text:line-break/>systemctl status vncserver<text:span text:style-name="highlight_sy0">@</text:span>1.service</text:p>
          </table:table-cell>
        </table:table-row>
      </table:table>
      <text:h text:style-name="Heading_20_2" text:outline-level="2"><text:bookmark-start text:name="__RefHeading___links_6"/><text:bookmark-start text:name="links"/>Links<text:bookmark-end text:name="__RefHeading___links_6"/><text:bookmark-end text:name="links"/></text:h>
      <text:p text:style-name="Text_20_body"><text:a xlink:type="simple" xlink:href="https://www.smarthomebeginner.com/setup-vnc-server-on-ubuntu-linux/" text:style-name="Internet_20_link" text:visited-style-name="Visited_20_Internet_20_Link">https://www.smarthomebeginner.com/setup-vnc-server-on-ubuntu-linux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6::51:49</meta:creation-date>
    <dc:creator>Generated</dc:creator>
    <dc:date>2026-08-14T16::51:49</dc:date>
    <dc:language>en-US</dc:language>
    <meta:editing-cycles>1</meta:editing-cycles>
    <meta:editing-duration>PT0S</meta:editing-duration>
    <dc:title>anleitung:linux:vncserver</dc:title>
  </office:meta>
</office:document-meta>
</file>