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leitung:programmieren:git_grundlagen"/><text:bookmark-start text:name="__RefHeading___git_grundlagen_1"/><text:bookmark-start text:name="git_grundlagen"/>Git Grundlagen<text:bookmark-end text:name="__RefHeading___git_grundlagen_1"/><text:bookmark-end text:name="git_grundlagen"/></text:h>
      <text:h text:style-name="Heading_20_2" text:outline-level="2"><text:bookmark-start text:name="__RefHeading___uebersicht_2"/><text:bookmark-start text:name="uebersicht"/>Übersicht<text:bookmark-end text:name="__RefHeading___uebersicht_2"/><text:bookmark-end text:name="uebersich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Befehl                                                                      </text:p>
          </table:table-cell>
          <table:table-cell office:value-type="string" table:style-name="tableheader">
            <text:p text:style-name="Table_20_Heading"> Beschreibung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Beispiel  </text:p>
          </table:table-cell>
        </table:table-row>
        <table:table-row>
          <table:table-cell office:value-type="string" table:style-name="tablecell">
            <text:p text:style-name="tablealignleft"> git init                                                                    </text:p>
          </table:table-cell>
          <table:table-cell office:value-type="string" table:style-name="tablecell">
            <text:p text:style-name="tablealignleft"> Neues lokales Repository erstellen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clone &lt;url&gt; [&lt;ZielVerzeichnis&gt;]<text:line-break/>git clone &lt;path&gt; [&lt;ZielVerzeichnis&gt;]  </text:p>
          </table:table-cell>
          <table:table-cell office:value-type="string" table:style-name="tablecell">
            <text:p text:style-name="tablealignleft"> Kopie eines existierenden Git Repositorys anlegen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submodule add &lt;repository&gt; &lt;path&gt;                                       </text:p>
          </table:table-cell>
          <table:table-cell office:value-type="string" table:style-name="tablecell">
            <text:p text:style-name="tablealignleft"> In einem Unterverzeichnis eines Git-Repositories eine Referenz auf ein anderes Git-Repositories eingebetten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add &lt;file&gt; [&lt;file&gt; …]                                                 </text:p>
          </table:table-cell>
          <table:table-cell office:value-type="string" table:style-name="tablecell">
            <text:p text:style-name="tablealignleft"> Dateien zur Versionsverwaltung hinzufügen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commit -m '&lt;Beschreibung&gt;'<text:line-break/>git commit –amend                         </text:p>
          </table:table-cell>
          <table:table-cell office:value-type="string" table:style-name="tablecell">
            <text:p text:style-name="tablealignleft"> Änderungen in die Arbeitskopie übermitteln<text:line-break/>bzw. korrigieren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status                                                                  </text:p>
          </table:table-cell>
          <table:table-cell office:value-type="string" table:style-name="tablecell">
            <text:p text:style-name="tablealignleft"> Zustand der Dateien prüfen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log<text:line-break/>gitk                                                              </text:p>
          </table:table-cell>
          <table:table-cell office:value-type="string" table:style-name="tablecell">
            <text:p text:style-name="tablealignleft"> Commit Historie anzeigen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tag [-a] &lt;tag&gt; [-m '&lt;beschreibung&gt;']                                    </text:p>
          </table:table-cell>
          <table:table-cell office:value-type="string" table:style-name="tablecell">
            <text:p text:style-name="tablealignleft"> Neuen Tag anlegen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git branch &lt;feature1&gt;<text:line-break/>git checkout &lt;feature1&gt;                             </text:p>
          </table:table-cell>
          <table:table-cell office:value-type="string" table:style-name="tablecell">
            <text:p text:style-name="tablealignleft"> Mit <text:span text:style-name="Source_20_Text">branch</text:span> wird der Branch erstellt.<text:line-break/>Mit <text:span text:style-name="Source_20_Text">checkout</text:span> wird zum Branch gewechselt.                      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allgemeines_3"/><text:bookmark-start text:name="allgemeines"/>Allgemeines<text:bookmark-end text:name="__RefHeading___allgemeines_3"/><text:bookmark-end text:name="allgemeines"/></text:h>
      <text:h text:style-name="Heading_20_4" text:outline-level="4"><text:bookmark-start text:name="__RefHeading___benutzer_und_passwort_4"/><text:bookmark-start text:name="benutzer_und_passwort"/>Benutzer und Passwort<text:bookmark-end text:name="__RefHeading___benutzer_und_passwort_4"/><text:bookmark-end text:name="benutzer_und_passwort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$ </text:span><text:span text:style-name="highlight_kw2">git remote</text:span> set-url origin https:<text:span text:style-name="highlight_sy0">//</text:span>name<text:span text:style-name="highlight_sy0">@</text:span>github.com<text:span text:style-name="highlight_sy0">/</text:span>repo.git</text:p>
          </table:table-cell>
        </table:table-row>
      </table:table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co4">$ </text:span><text:span text:style-name="highlight_kw2">git remote</text:span> set-url origin https:<text:span text:style-name="highlight_sy0">//</text:span>name:password<text:span text:style-name="highlight_sy0">@</text:span>github.com<text:span text:style-name="highlight_sy0">/</text:span>repo.git</text:p>
          </table:table-cell>
        </table:table-row>
      </table:table>
      <text:h text:style-name="Heading_20_4" text:outline-level="4"><text:bookmark-start text:name="__RefHeading___repository_auschecken_5"/><text:bookmark-start text:name="repository_auschecken"/>Repository auschecken<text:bookmark-end text:name="__RefHeading___repository_auschecken_5"/><text:bookmark-end text:name="repository_auschecken"/></text:h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$ <text:span text:style-name="highlight_kw2">git clone</text:span> <text:span text:style-name="highlight_sy0">/</text:span>pfad<text:span text:style-name="highlight_sy0">/</text:span>zum<text:span text:style-name="highlight_sy0">/</text:span>repository<text:line-break/>$ <text:span text:style-name="highlight_kw2">git clone</text:span> benutzername<text:span text:style-name="highlight_sy0">@</text:span>host:<text:span text:style-name="highlight_sy0">/</text:span>pfad<text:span text:style-name="highlight_sy0">/</text:span>zum<text:span text:style-name="highlight_sy0">/</text:span>repository</text:p>
          </table:table-cell>
        </table:table-row>
      </table:table>
      <text:h text:style-name="Heading_20_4" text:outline-level="4"><text:bookmark-start text:name="__RefHeading___repository_update_vom_parent_6"/><text:bookmark-start text:name="repository_update_vom_parent"/>Repository update vom Parent<text:bookmark-end text:name="__RefHeading___repository_update_vom_parent_6"/><text:bookmark-end text:name="repository_update_vom_parent"/></text:h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kw2">git fetch</text:span><text:line-break/><text:span text:style-name="highlight_kw2">git rebase</text:span> origin<text:span text:style-name="highlight_sy0">/</text:span>master</text:p>
          </table:table-cell>
        </table:table-row>
      </table:table>
      <text:h text:style-name="Heading_20_4" text:outline-level="4"><text:bookmark-start text:name="__RefHeading___clone_subdirectory_7"/><text:bookmark-start text:name="clone_subdirectory"/>clone subdirectory<text:bookmark-end text:name="__RefHeading___clone_subdirectory_7"/><text:bookmark-end text:name="clone_subdirectory"/></text:h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$ <text:span text:style-name="highlight_kw2">git clone</text:span> src_project<text:span text:style-name="highlight_sy0">/</text:span> dest_project<text:span text:style-name="highlight_sy0">/</text:span><text:line-break/>$ <text:span text:style-name="highlight_kw3">cd</text:span> dest_project<text:line-break/>$ <text:span text:style-name="highlight_kw2">git filter-branch</text:span> <text:span text:style-name="highlight_re5">--prune-empty</text:span> <text:span text:style-name="highlight_re5">--subdirectory-filter</text:span> clone_directory HEAD</text:p>
          </table:table-cell>
        </table:table-row>
      </table:table>
      <text:h text:style-name="Heading_20_3" text:outline-level="3"><text:bookmark-start text:name="__RefHeading___submodule_8"/><text:bookmark-start text:name="submodule"/>Submodule<text:bookmark-end text:name="__RefHeading___submodule_8"/><text:bookmark-end text:name="submodule"/></text:h>
      <text:h text:style-name="Heading_20_4" text:outline-level="4"><text:bookmark-start text:name="__RefHeading___add_a_submodule_9"/><text:bookmark-start text:name="add_a_submodule"/>Add a submodule<text:bookmark-end text:name="__RefHeading___add_a_submodule_9"/><text:bookmark-end text:name="add_a_submodule"/></text:h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$ <text:span text:style-name="highlight_kw3">cd</text:span> <text:span text:style-name="highlight_sy0">&lt;</text:span>project<text:span text:style-name="highlight_sy0">&gt;</text:span><text:line-break/>$ <text:span text:style-name="highlight_kw2">git submodule</text:span> add https:<text:span text:style-name="highlight_sy0">//</text:span>git.evenhausen.de<text:span text:style-name="highlight_sy0">/&lt;</text:span>submodule<text:span text:style-name="highlight_sy0">&gt;</text:span>.git <text:span text:style-name="highlight_sy0">&lt;</text:span>submodule_dir<text:span text:style-name="highlight_sy0">&gt;</text:span><text:line-break/>$ <text:span text:style-name="highlight_kw2">git submodule</text:span> init</text:p>
          </table:table-cell>
        </table:table-row>
      </table:table>
      <text:h text:style-name="Heading_20_4" text:outline-level="4"><text:bookmark-start text:name="__RefHeading___commit_and_push_submodule_changes_10"/><text:bookmark-start text:name="commit_and_push_submodule_changes"/>Commit and push submodule changes<text:bookmark-end text:name="__RefHeading___commit_and_push_submodule_changes_10"/><text:bookmark-end text:name="commit_and_push_submodule_changes"/></text:h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$ <text:span text:style-name="highlight_kw3">cd</text:span> <text:span text:style-name="highlight_sy0">&lt;</text:span>project<text:span text:style-name="highlight_sy0">/</text:span>submodule_dir<text:span text:style-name="highlight_sy0">&gt;</text:span><text:line-break/>$ <text:span text:style-name="highlight_kw2">git add</text:span> <text:span text:style-name="highlight_sy0">&lt;</text:span>stuff<text:span text:style-name="highlight_sy0">&gt;</text:span><text:line-break/>$ <text:span text:style-name="highlight_kw2">git commit</text:span> <text:span text:style-name="highlight_re5">-m</text:span> <text:span text:style-name="highlight_st0">"comment"</text:span><text:line-break/>$ <text:span text:style-name="highlight_kw2">git push</text:span></text:p>
          </table:table-cell>
        </table:table-row>
      </table:table>
      <text:p text:style-name="Text_20_body">Then tell your main project to track the updated version: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$ <text:span text:style-name="highlight_kw3">cd</text:span><text:s text:c="2"/><text:span text:style-name="highlight_sy0">&lt;</text:span>project<text:span text:style-name="highlight_sy0">&gt;</text:span><text:line-break/>$ <text:span text:style-name="highlight_kw2">git add</text:span> <text:span text:style-name="highlight_sy0">&lt;</text:span>submodule_dir<text:span text:style-name="highlight_sy0">&gt;</text:span><text:line-break/>$ <text:span text:style-name="highlight_kw2">git commit</text:span> <text:span text:style-name="highlight_re5">-m</text:span> <text:span text:style-name="highlight_st0">"updated my submodule"</text:span><text:line-break/>$ <text:span text:style-name="highlight_kw2">git push</text:span></text:p>
          </table:table-cell>
        </table:table-row>
      </table:table>
      <text:h text:style-name="Heading_20_4" text:outline-level="4"><text:bookmark-start text:name="__RefHeading___update_submodule_11"/><text:bookmark-start text:name="update_submodule"/>update submodule<text:bookmark-end text:name="__RefHeading___update_submodule_11"/><text:bookmark-end text:name="update_submodule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Preformatted_20_Text">$ <text:span text:style-name="highlight_kw3">cd</text:span> <text:span text:style-name="highlight_sy0">&lt;</text:span>submodule_dir<text:span text:style-name="highlight_sy0">&gt;</text:span><text:line-break/>$ <text:span text:style-name="highlight_kw2">git checkout</text:span> master<text:s text:c="2"/><text:span text:style-name="highlight_co0"># checkout desired branch</text:span><text:line-break/>$ <text:span text:style-name="highlight_kw2">git pull</text:span><text:s text:c="13"/><text:span text:style-name="highlight_co0"># update content</text:span></text:p>
          </table:table-cell>
        </table:table-row>
      </table:table>
      <text:h text:style-name="Heading_20_3" text:outline-level="3"><text:bookmark-start text:name="__RefHeading___links_12"/><text:bookmark-start text:name="links"/>Links<text:bookmark-end text:name="__RefHeading___links_12"/><text:bookmark-end text:name="links"/></text:h>
      <text:list text:style-name="List_20_1" text:continue-numbering="false">
        <text:list-item>
          <text:p text:style-name="List_20_1_Content_First"> <text:a xlink:type="simple" xlink:href="https://rogerdudler.github.io/git-guide/index.de.html" text:style-name="Internet_20_link" text:visited-style-name="Visited_20_Internet_20_Link">Der einfache Einstieg</text:a></text:p>
        </text:list-item>
        <text:list-item>
          <text:p text:style-name="List_20_1_Content_Last"> <text:a xlink:type="simple" xlink:href="https://git-scm.com/book/de/v2" text:style-name="Internet_20_link" text:visited-style-name="Visited_20_Internet_20_Link"> Git Book 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6::51:20</meta:creation-date>
    <dc:creator>Generated</dc:creator>
    <dc:date>2026-08-14T16::51:20</dc:date>
    <dc:language>en-US</dc:language>
    <meta:editing-cycles>1</meta:editing-cycles>
    <meta:editing-duration>PT0S</meta:editing-duration>
    <dc:title>anleitung:programmieren:git_grundlagen</dc:title>
  </office:meta>
</office:document-meta>
</file>