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raspi:gpio"/><text:bookmark-start text:name="__RefHeading___rund_um_gpios_1"/><text:bookmark-start text:name="rund_um_gpios"/>Rund um GPIOs<text:bookmark-end text:name="__RefHeading___rund_um_gpios_1"/><text:bookmark-end text:name="rund_um_gpios"/></text:h>
      <text:p text:style-name="Text_20_body">GPIOs initialisieren, lesen und schreiben</text:p>
      <text:h text:style-name="Heading_20_2" text:outline-level="2"><text:bookmark-start text:name="__RefHeading___gpios_ueber_konsole_ansprechen_2"/><text:bookmark-start text:name="gpios_ueber_konsole_ansprechen"/>GPIOs über Konsole ansprechen<text:bookmark-end text:name="__RefHeading___gpios_ueber_konsole_ansprechen_2"/><text:bookmark-end text:name="gpios_ueber_konsole_ansprechen"/></text:h>
      <text:p text:style-name="Text_20_body">GPIO Anlegen:</text:p>
      <text:p text:style-name="Preformatted_20_Text">sudo echo 23 &gt;/sys/class/gpio/export</text:p>
      <text:p text:style-name="Text_20_body">GPIO Konfigurieren:</text:p>
      <text:p text:style-name="Preformatted_20_Text">sudo echo out &gt;/sys/class/gpio/gpio23/direction</text:p>
      <text:p text:style-name="Text_20_body">GPIO Wert schreiben:</text:p>
      <text:p text:style-name="Preformatted_20_Text">sudo echo "1" &gt; /sys/class/gpio/gpio23/value</text:p>
      <text:p text:style-name="Text_20_body">{{tag&gt;anleitung raspi}
}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GPIOs initialisieren, lesen und schreiben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2.0409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4:29</meta:creation-date>
    <dc:creator>Generated</dc:creator>
    <dc:date>2026-08-13T15::14:29</dc:date>
    <dc:language>en-US</dc:language>
    <meta:editing-cycles>1</meta:editing-cycles>
    <meta:editing-duration>PT0S</meta:editing-duration>
    <dc:title>anleitung:raspi:gpio</dc:title>
  </office:meta>
</office:document-meta>
</file>