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web:web_server:svn_server"/><text:bookmark-start text:name="__RefHeading___svn-server_konfigurieren_1"/><text:bookmark-start text:name="svn-server_konfigurieren"/>SVN-Server konfigurieren<text:bookmark-end text:name="__RefHeading___svn-server_konfigurieren_1"/><text:bookmark-end text:name="svn-server_konfigurieren"/></text:h>
      <text:list text:style-name="List_20_1" text:continue-numbering="false">
        <text:list-item>
          <text:p text:style-name="List_20_1_Content_First"> Linux Benutzer Account <text:span text:style-name="Source_20_Text">svn</text:span> und Gruppe <text:span text:style-name="Source_20_Text">svn</text:span> muss angelegt werden.</text:p>
        </text:list-item>
        <text:list-item>
          <text:p text:style-name="List_20_1_Content"> Das Repository-Verzeichnis <text:span text:style-name="Source_20_Text">/srv/svn/repos</text:span> diesem Benutzer und Gruppe zuordnen.</text:p>
        </text:list-item>
        <text:list-item>
          <text:p text:style-name="List_20_1_Content_Last"> Subversion installieren: <text:span text:style-name="Source_20_Text">apt install subversion libapache2-svn</text:span></text:p>
        </text:list-item>
      </text:list>
      <text:h text:style-name="Heading_20_2" text:outline-level="2"><text:bookmark-start text:name="__RefHeading___etcxinetd.dsvnserve_2"/><text:bookmark-start text:name="etcxinetd.dsvnserve"/>/etc/xinetd.d/svnserve<text:bookmark-end text:name="__RefHeading___etcxinetd.dsvnserve_2"/><text:bookmark-end text:name="etcxinetd.dsvnserve"/></text:h>
      <text:list text:style-name="List_20_1" text:continue-numbering="false">
        <text:list-item>
          <text:p text:style-name="LastListParagraph_List_20_1_Content_First"> Um den SVN_Server als Service eizurichten in diese Datei folgenden Inhalt einfuegen:</text:p>
        </text:list-item>
      </text:list>
      <text:p text:style-name="Text_20_body">Siehe auch <text:a xlink:type="simple" xlink:href="http://www.linuxfromscratch.org/blfs/view/svn/server/svnserver.html" text:style-name="Internet_20_link" text:visited-style-name="Visited_20_Internet_20_Link">http://www.linuxfromscratch.org/blfs/view/svn/server/svnserver.html</text:a></text:p>
      <text:p text:style-name="Preformatted_20_Text">service svn<text:line-break/>{<text:line-break/><text:s text:c="8"/>disable<text:s text:c="9"/>= no<text:line-break/><text:s text:c="8"/>socket_type<text:s text:c="5"/>= stream<text:line-break/><text:s text:c="8"/>protocol<text:s text:c="8"/>= tcp<text:line-break/><text:s text:c="8"/>wait<text:s text:c="12"/>= no<text:line-break/><text:s text:c="8"/>user<text:s text:c="12"/>= svn<text:line-break/><text:s text:c="8"/>group<text:s text:c="11"/>= svn<text:line-break/><text:s text:c="8"/>groups<text:s text:c="10"/>= yes<text:line-break/><text:s text:c="8"/>server<text:s text:c="10"/>= /usr/bin/svnserve<text:line-break/><text:s text:c="8"/>server_args<text:s text:c="5"/>= --root=/srv/svn/repos --inetd<text:line-break/><text:s text:c="8"/>log_on_failure += USERID HOST<text:line-break/><text:s text:c="8"/>port<text:s text:c="12"/>= 3690<text:line-break/><text:s text:c="8"/>umask<text:s text:c="11"/>= 002<text:line-break/>}</text:p>
      <text:h text:style-name="Heading_20_2" text:outline-level="2"><text:bookmark-start text:name="__RefHeading___benutzerrechte_3"/><text:bookmark-start text:name="benutzerrechte"/>Benutzerrechte<text:bookmark-end text:name="__RefHeading___benutzerrechte_3"/><text:bookmark-end text:name="benutzerrechte"/></text:h>
      <text:p text:style-name="Text_20_body">Siehe auch <text:a xlink:type="simple" xlink:href="http://svnbook.red-bean.com/en/1.5/svn.serverconfig.svnserve.html#svn.serverconfig.svnserve.auth" text:style-name="Internet_20_link" text:visited-style-name="Visited_20_Internet_20_Link">http://svnbook.red-bean.com/en/1.5/svn.serverconfig.svnserve.html#svn.serverconfig.svnserve.auth</text:a></text:p>
      <text:h text:style-name="Heading_20_2" text:outline-level="2"><text:bookmark-start text:name="__RefHeading___srvsvnconfigsvnserve.conf_4"/><text:bookmark-start text:name="srvsvnconfigsvnserve.conf"/>/srv/svn/config/svnserve.conf<text:bookmark-end text:name="__RefHeading___srvsvnconfigsvnserve.conf_4"/><text:bookmark-end text:name="srvsvnconfigsvnserve.conf"/></text:h>
      <text:p text:style-name="Text_20_body">Diese Datei nach erstellen eines Repositories ins conf-Verzeichnis des neuen Repositories kopieren und bei realm den Namen des Repository eintragen. (Dies wird vom Script svnc beim erstellen automatisch erledigt)</text:p>
      <text:p text:style-name="Preformatted_20_Text">[general]<text:line-break/>anon-access = none<text:line-break/>auth-access = write<text:line-break/>password-db = /srv/svn/config/passwd<text:line-break/>authz-db = /srv/svn/config/authz<text:line-break/>realm = My First Repository</text:p>
      <text:h text:style-name="Heading_20_2" text:outline-level="2"><text:bookmark-start text:name="__RefHeading___srvsvnconfigpasswd_5"/><text:bookmark-start text:name="srvsvnconfigpasswd"/>/srv/svn/config/passwd<text:bookmark-end text:name="__RefHeading___srvsvnconfigpasswd_5"/><text:bookmark-end text:name="srvsvnconfigpasswd"/></text:h>
      <text:p text:style-name="Text_20_body">Hier sind die Benutzer mit Passwoerter im Klartext hinterlegt. Um den Zugriff ueber WebSVN sicherzustellen muss die Datei <text:span text:style-name="Source_20_Text">/srv/svn/config/htusers</text:span> konsistenz gehalten werden. (Dies wird ueber das Script svnc beim erstellen automatisch erledigt)</text:p>
      <text:h text:style-name="Heading_20_3" text:outline-level="3"><text:bookmark-start text:name="__RefHeading___beispiel_6"/><text:bookmark-start text:name="beispiel"/>Beispiel<text:bookmark-end text:name="__RefHeading___beispiel_6"/><text:bookmark-end text:name="beispiel"/></text:h>
      <text:p text:style-name="Preformatted_20_Text">### globale Benutzer und Passwortdatei für den SVN-Server<text:line-break/>### muss in der repository svnserve.conf eingetragen werden<text:line-break/>### Its format is similar to that of svnserve.conf. As shown in the<text:line-break/>### example below it contains one section labelled [users].<text:line-break/>### The name and password for each user follow, one account per line.<text:line-break/> <text:line-break/>[users]<text:line-break/>harry =harryssecret<text:line-break/>sally =sallyssecret<text:line-break/><text:line-break/>[Bearbeiten] /srv/svn/config/authz<text:line-break/><text:line-break/>In dieser Datei sind die Berechtigungen und die Gruppen definiert.<text:line-break/><text:line-break/>Berechtigungen vom 09.12.2010<text:line-break/><text:line-break/>#########################<text:line-break/># Benutzergruppen<text:line-break/>#########################<text:line-break/>[groups]<text:line-break/>admins =admin<text:line-break/>users =jhuber<text:line-break/>developers =jhuber<text:line-break/> <text:line-break/>#########################<text:line-break/># Globale Berechtigungen<text:line-break/>#########################<text:line-break/> <text:line-break/>[/]<text:line-break/>@admins = rw<text:line-break/>@developers = r<text:line-break/>@users = r<text:line-break/>* =<text:line-break/> <text:line-break/>[/work]<text:line-break/>@developers = rw<text:line-break/> <text:line-break/>[/tags]<text:line-break/>@developers = rw<text:line-break/>@users = r<text:line-break/> <text:line-break/>[/public]<text:line-break/>* = r<text:line-break/> <text:line-break/> <text:line-break/>############################<text:line-break/># Repository Berechtigungen<text:line-break/>############################<text:line-break/>[r_itservice:/]<text:line-break/>@admins = rw<text:line-break/>jhuber = rw<text:line-break/>* =</text:p>
      <text:h text:style-name="Heading_20_2" text:outline-level="2"><text:bookmark-start text:name="__RefHeading___siehe_auch_7"/><text:bookmark-start text:name="siehe_auch"/>Siehe auch<text:bookmark-end text:name="__RefHeading___siehe_auch_7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://svnbook.red-bean.com/en/1.5/index.html" text:style-name="Internet_20_link" text:visited-style-name="Visited_20_Internet_20_Link">http://svnbook.red-bean.com/en/1.5/index.html</text:a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5::08:24</meta:creation-date>
    <dc:creator>Generated</dc:creator>
    <dc:date>2026-08-13T15::08:24</dc:date>
    <dc:language>en-US</dc:language>
    <meta:editing-cycles>1</meta:editing-cycles>
    <meta:editing-duration>PT0S</meta:editing-duration>
    <dc:title>anleitung:web:web_server:svn_server</dc:title>
  </office:meta>
</office:document-meta>
</file>