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fe7deee6a82afbce24a38159e3d0a2.png"/>
  <manifest:file-entry manifest:media-type="image/png" manifest:full-path="Pictures/7f46685f2d7c7ad120fd7abe576952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indows:adware_entfernen"/><text:bookmark-start text:name="__RefHeading___adware_entfernen_1"/><text:bookmark-start text:name="adware_entfernen"/>Adware entfernen<text:bookmark-end text:name="__RefHeading___adware_entfernen_1"/><text:bookmark-end text:name="adware_entfernen"/></text:h>
      <text:h text:style-name="Heading_20_2" text:outline-level="2"><text:bookmark-start text:name="__RefHeading___vorbereitende_massnahmen_2"/><text:bookmark-start text:name="vorbereitende_massnahmen"/>Vorbereitende Maßnahmen<text:bookmark-end text:name="__RefHeading___vorbereitende_massnahmen_2"/><text:bookmark-end text:name="vorbereitende_massnahmen"/></text:h>
      <text:list text:style-name="List_20_1" text:continue-numbering="false">
        <text:list-item>
          <text:p text:style-name="List_20_1_Content_First"> Herunterladen aller benötigten Programme (<text:a xlink:type="simple" xlink:href="http://www.heise.de/download/adwcleaner-1191313.html" text:style-name="Internet_20_link" text:visited-style-name="Visited_20_Internet_20_Link">AdwCleaner</text:a>, <text:a xlink:type="simple" xlink:href="http://www.heise.de/download/ccleaner.html" text:style-name="Internet_20_link" text:visited-style-name="Visited_20_Internet_20_Link">CCleaner</text:a>)</text:p>
        </text:list-item>
        <text:list-item>
          <text:p text:style-name="List_20_1_Content_Last"> Deinstallieren aller in der neueren Vergangenheit installierten (unbekannten) Programme. (z.B. via <text:a xlink:type="simple" xlink:href="http://www.heise.de/download/ccleaner.html" text:style-name="Internet_20_link" text:visited-style-name="Visited_20_Internet_20_Link">CCleaner</text:a> oder Systemsteuerung)</text:p>
        </text:list-item>
      </text:list>
      <text:h text:style-name="Heading_20_2" text:outline-level="2"><text:bookmark-start text:name="__RefHeading___adwcleaner_3"/><text:bookmark-start text:name="adwcleaner"/>AdwCleaner<text:bookmark-end text:name="__RefHeading___adwcleaner_3"/><text:bookmark-end text:name="adwcleaner"/></text:h>
      <text:p text:style-name="Text_20_body">Der System-Reiniger <text:a xlink:type="simple" xlink:href="http://www.heise.de/download/adwcleaner-1191313.html" text:style-name="Internet_20_link" text:visited-style-name="Visited_20_Internet_20_Link">AdwCleaner</text:a> entfernt die meisten Arten von Adware oder Junkware. </text:p>
      <text:p text:style-name="Text_20_body"><draw:frame draw:style-name="media" draw:name="AdwCleaner Legend" text:anchor-type="as-char" draw:z-index="0" svg:width="7.9375cm" style:rel-width="100%"><draw:text-box><text:p text:style-name="legendcenter"><draw:frame draw:style-name="media" draw:name="AdwCleaner" text:anchor-type="as-char" draw:z-index="0" svg:width="7.9375cm" style:rel-width="100%" svg:height="7.0128593040847cm" style:rel-height="scale"><draw:image xlink:href="Pictures/fefe7deee6a82afbce24a38159e3d0a2.png" xlink:type="simple" xlink:show="embed" xlink:actuate="onLoad"/></draw:frame>AdwCleaner</text:p></draw:text-box></draw:frame></text:p>
      <text:p text:style-name="Text_20_body">Anschließend ist es sinnvoll das Sytem mit dem <text:a xlink:type="simple" xlink:href="http://www.heise.de/download/ccleaner.html" text:style-name="Internet_20_link" text:visited-style-name="Visited_20_Internet_20_Link">CCleaner</text:a> (<text:a xlink:type="simple" xlink:href="http://www.heise.de/download/ccenhancer-1192538.html" text:style-name="Internet_20_link" text:visited-style-name="Visited_20_Internet_20_Link">CCEnhancer</text:a>) zu säubern.</text:p>
      <text:p text:style-name="Text_20_body">Anschließend kann es passieren, dass das Internet/Netzwerk nicht mehr funktioniert. <text:line-break/>
Ursache kann sein, daß einer der mit AdwCleaner entfernten Software einen (lokalen) Proxy eingerichtet hat, der nun nicht mehr installiert ist.</text:p>
      <text:p text:style-name="Text_20_body">Hier können folgende Maßnahmen helfen.</text:p>
      <text:list text:style-name="Numbering_20_1" text:continue-numbering="false">
        <text:list-item>
          <text:p text:style-name="Numbering_20_1_Content_First"> Proxy-Einstellungen zurücksetzen  <text:line-break/>Systemsteuerung/Einstellungen → Interneteigenschaften → Verbindung → LAN Einstellungen <text:line-break/><draw:frame draw:style-name="media" draw:name="1" text:anchor-type="as-char" draw:z-index="1" svg:width="7.9375cm" style:rel-width="100%" svg:height="6.9503489847716cm" style:rel-height="scale"><draw:image xlink:href="Pictures/7f46685f2d7c7ad120fd7abe57695290.png" xlink:type="simple" xlink:show="embed" xlink:actuate="onLoad"/></draw:frame></text:p>
        </text:list-item>
        <text:list-item>
          <text:p text:style-name="Numbering_20_1_Content"> Proxy-Einstellungen der Browser überprüfen/zurücksetzen</text:p>
          <text:list text:style-name="List_20_1">
            <text:list-item>
              <text:p text:style-name="List_20_1_Content"> <text:span text:style-name="Strong_20_Emphasis">Firefox:</text:span> <text:line-break/>Einstellungen → Erweitert → Netzwerk → Verbidnung → Einstellungen → <text:span text:style-name="Source_20_Text">Proxy-Einstellungen des Systems verwenden</text:span> auswählen</text:p>
            </text:list-item>
            <text:list-item>
              <text:p text:style-name="List_20_1_Content"> <text:span text:style-name="Strong_20_Emphasis">Chrome:</text:span> <text:line-break/><text:span text:style-name="Emphasis">benutzt immer die System-Einstellungen (s.a. 1)</text:span> </text:p>
            </text:list-item>
          </text:list>
        </text:list-item>
        <text:list-item>
          <text:p text:style-name="Numbering_20_1_Content"> TCP/IP Protokoll Einstellungen überprüfen/anpassen <text:line-break/>(Systemsteuerung/Einstellungen → Adaptereinstellungen ändern → <text:span text:style-name="Source_20_Text">LAN-Verbindung</text:span> → <text:span text:style-name="Source_20_Text">Eigenschaften</text:span> → TCP/IP → Eigenschaften)</text:p>
        </text:list-item>
        <text:list-item>
          <text:p text:style-name="Numbering_20_1_Content"> WinSocks zurücksetzen </text:p>
          <text:list text:style-name="Numbering_20_1">
            <text:list-item>
              <text:p text:style-name="Numbering_20_1_Content"> Vorher eventuelle Netzwerk-Probleme mit </text:p>
            </text:list-item>
          </text:list>
        </text:list-item>
      </text:list>
      <table:table table:style-name="Table1_Indentation_Level2">
        <table:table-column table:style-name="odt_auto_style_table_column_1_1"/>
        <table:table-row>
          <table:table-cell office:value-type="string" table:style-name="tablecell">
            <text:p text:style-name="Preformatted_20_Text"> <text:span text:style-name="highlight_sy0">&gt;</text:span> netdiag <text:span text:style-name="highlight_sy0">/</text:span>test<text:span text:style-name="highlight_co2">:winsock</text:span></text:p>
          </table:table-cell>
        </table:table-row>
      </table:table>
      <text:list text:style-name="Numbering_20_1" text:continue-numbering="true">
        <text:list-item>
          <text:list text:style-name="Numbering_20_1" text:continue-numbering="true">
            <text:list-item>
              <text:p text:style-name="Text_20_body">diagnostizieren.<text:note text:id="ftn0" text:note-class="footnote"><text:note-citation text:label="1)">1)</text:note-citation><text:note-body><text:p text:style-name="Text_20_body"><text:span text:style-name="Source_20_Text">netdiag</text:span><text:span text:style-name="Source_20_Text">Support\Tools</text:span><text:line-break/><text:a xlink:type="simple" xlink:href="https://technet.microsoft.com/en-us/library/cc961395.aspx" text:style-name="Internet_20_link" text:visited-style-name="Visited_20_Internet_20_Link">https://technet.microsoft.com/en-us/library/cc961395.aspx</text:a></text:p></text:note-body></text:note> <text:line-break/></text:p>
            </text:list-item>
            <text:list-item>
              <text:p text:style-name="Numbering_20_1_Content"> In Eingabeaufforderung mit Administratorrechten folgende Befehle ausführen:  <text:line-break/> </text:p>
            </text:list-item>
          </text:list>
        </text:list-item>
      </text:list>
      <table:table table:style-name="Table2_Indentation_Level2">
        <table:table-column table:style-name="odt_auto_style_table_column_2_1"/>
        <table:table-row>
          <table:table-cell office:value-type="string" table:style-name="tablecell">
            <text:p text:style-name="Preformatted_20_Text"> <text:span text:style-name="highlight_sy0">&gt;</text:span> netsh <text:span text:style-name="highlight_kw3">int</text:span> ip reset c<text:span text:style-name="highlight_co2">:\resetlog.txt</text:span><text:line-break/> <text:span text:style-name="highlight_sy0">&gt;</text:span> netsh winsock reset</text:p>
          </table:table-cell>
        </table:table-row>
      </table:table>
      <text:list text:style-name="Numbering_20_1" text:continue-numbering="true">
        <text:list-item>
          <text:list text:style-name="Numbering_20_1" text:continue-numbering="true">
            <text:list-item>
              <text:p text:style-name="Text_20_body">Rechner muss nachher neu gestartet werden. <text:line-break/>Danach muss das TCP/IP Protokoll neu installiert werden:</text:p>
              <text:list text:style-name="Numbering_20_1">
                <text:list-item>
                  <text:p text:style-name="Numbering_20_1_Content"> Start → Systemsteuerung/Einstellungen → Adaptereinstellungen ändern </text:p>
                </text:list-item>
                <text:list-item>
                  <text:p text:style-name="Numbering_20_1_Content"> Mit der rechten Maustaste auf das Symbol <text:span text:style-name="Source_20_Text">LAN-Verbindung</text:span> klicken und <text:span text:style-name="Source_20_Text">Eigenschaften</text:span> auswählen</text:p>
                </text:list-item>
                <text:list-item>
                  <text:p text:style-name="Numbering_20_1_Content"> Installieren → Protokoll → Hinzufügen</text:p>
                </text:list-item>
                <text:list-item>
                  <text:p text:style-name="Numbering_20_1_Content"> Datenträger → <text:span text:style-name="Emphasis"><text:span text:style-name="Source_20_Text">C:\Windows\Inf</text:span></text:span> → <text:span text:style-name="Source_20_Text">OK</text:span></text:p>
                </text:list-item>
                <text:list-item>
                  <text:p text:style-name="Numbering_20_1_Content"> Internetprotokoll (TCP/IP) → <text:span text:style-name="Source_20_Text">OK</text:span> (Version 4 und 6)</text:p>
                </text:list-item>
                <text:list-item>
                  <text:p text:style-name="Numbering_20_1_Content_Last"> ggf. TCP/IP Protokoll Einstellungen überprüfen/anpassen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downloads_und_weitere_programme_4"/><text:bookmark-start text:name="downloads_und_weitere_programme"/>Downloads und weitere Programme<text:bookmark-end text:name="__RefHeading___downloads_und_weitere_programme_4"/><text:bookmark-end text:name="downloads_und_weitere_programme"/></text:h>
      <text:list text:style-name="List_20_1" text:continue-numbering="false">
        <text:list-item>
          <text:p text:style-name="List_20_1_Content_First"> <text:a xlink:type="simple" xlink:href="http://www.heise.de/download/adwcleaner-1191313.html" text:style-name="Internet_20_link" text:visited-style-name="Visited_20_Internet_20_Link">AdwCleaner</text:a></text:p>
        </text:list-item>
        <text:list-item>
          <text:p text:style-name="List_20_1_Content"> <text:a xlink:type="simple" xlink:href="http://www.heise.de/download/spybot-search-destroy.html" text:style-name="Internet_20_link" text:visited-style-name="Visited_20_Internet_20_Link">SpyBot Search &amp; Destroy</text:a></text:p>
        </text:list-item>
        <text:list-item>
          <text:p text:style-name="List_20_1_Content_Last"> <text:a xlink:type="simple" xlink:href="http://www.heise.de/download/malwarebytes-anti-malware.html" text:style-name="Internet_20_link" text:visited-style-name="Visited_20_Internet_20_Link">Malwarebytes Anti-Malware</text:a></text:p>
        </text:list-item>
      </text:list>
      <text:list text:style-name="List_20_1" text:continue-numbering="false">
        <text:list-item>
          <text:p text:style-name="List_20_1_Content_First"> <text:a xlink:type="simple" xlink:href="http://www.heise.de/download/ccleaner.html" text:style-name="Internet_20_link" text:visited-style-name="Visited_20_Internet_20_Link">CCleaner</text:a> (<text:a xlink:type="simple" xlink:href="http://www.heise.de/download/ccenhancer-1192538.html" text:style-name="Internet_20_link" text:visited-style-name="Visited_20_Internet_20_Link">CCEnhancer</text:a>)</text:p>
        </text:list-item>
        <text:list-item>
          <text:p text:style-name="List_20_1_Content_Last"> <text:a xlink:type="simple" xlink:href="http://www.heise.de/download/glary-utilities.html" text:style-name="Internet_20_link" text:visited-style-name="Visited_20_Internet_20_Link">Glary Utilities</text:a> <text:span text:style-name="Emphasis">wie CClean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5:26</meta:creation-date>
    <dc:creator>Generated</dc:creator>
    <dc:date>2026-08-13T15::15:26</dc:date>
    <dc:language>en-US</dc:language>
    <meta:editing-cycles>1</meta:editing-cycles>
    <meta:editing-duration>PT0S</meta:editing-duration>
    <dc:title>anleitung:windows:adware_entfernen</dc:title>
  </office:meta>
</office:document-meta>
</file>