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indows:ntfs"/><text:bookmark-start text:name="__RefHeading___ntfs_dateisystem_1"/><text:bookmark-start text:name="ntfs_dateisystem"/>NTFS Dateisystem<text:bookmark-end text:name="__RefHeading___ntfs_dateisystem_1"/><text:bookmark-end text:name="ntfs_dateisystem"/></text:h>
      <text:h text:style-name="Heading_20_2" text:outline-level="2"><text:bookmark-start text:name="__RefHeading___boot_sektor_2"/><text:bookmark-start text:name="boot_sektor"/>Boot Sektor<text:bookmark-end text:name="__RefHeading___boot_sektor_2"/><text:bookmark-end text:name="boot_sektor"/></text:h>
      <text:list text:style-name="List_20_1" text:continue-numbering="false">
        <text:list-item>
          <text:p text:style-name="List_20_1_Content_First"> Immer am Anfang der Partition (offset 0)</text:p>
        </text:list-item>
        <text:list-item>
          <text:p text:style-name="List_20_1_Content"> Beginnt mit ''EB52 904E 5446 5320  <text:line-break/>''</text:p>
        </text:list-item>
        <text:list-item>
          <text:p text:style-name="List_20_1_Content"> Byte 0Bh - 0Ch: Größe eines Blocks in Byte <text:line-break/><text:span text:style-name="Emphasis">Bsp: Dump: 00 02 =⇒ Hex: 02 00 ⇒ Dec: 512</text:span></text:p>
        </text:list-item>
        <text:list-item>
          <text:p text:style-name="List_20_1_Content"> Byte 0Dh:  Größe eines Clusters in Blöcken</text:p>
        </text:list-item>
        <text:list-item>
          <text:p text:style-name="List_20_1_Content"> Byte 0Eh - 0Fh: Reservierte Blöcke</text:p>
        </text:list-item>
        <text:list-item>
          <text:p text:style-name="List_20_1_Content"> Byte 15h:  Medien Typ: F8: HD; F0: HD Floppy</text:p>
        </text:list-item>
        <text:list-item>
          <text:p text:style-name="List_20_1_Content"> Byte 28h - 2Fh: Größe des Dateisystems in Blöcken</text:p>
        </text:list-item>
        <text:list-item>
          <text:p text:style-name="List_20_1_Content"> Byte 30h - 37h: Clusteradresse des ersten Clusters der MFT</text:p>
        </text:list-item>
        <text:list-item>
          <text:p text:style-name="List_20_1_Content"> Byte 38h - 3Fh: Clusteradresse des ersten Clusters des MFT Mirror</text:p>
        </text:list-item>
        <text:list-item>
          <text:p text:style-name="List_20_1_Content"> Byte 40h:  Größe eines MFT-Eintrags (signed int ! ) in Blöcken</text:p>
        </text:list-item>
        <text:list-item>
          <text:p text:style-name="List_20_1_Content"> Byte 44h:  Größe der Index Einträge in Clustern</text:p>
        </text:list-item>
        <text:list-item>
          <text:p text:style-name="List_20_1_Content_Last"> Byte 48h - 4Fh: Volume Serial Number</text:p>
        </text:list-item>
      </text:list>
      <text:h text:style-name="Heading_20_2" text:outline-level="2"><text:bookmark-start text:name="__RefHeading___master_file_table_mft_3"/><text:bookmark-start text:name="master_file_table_mft"/>Master File Table (MFT)<text:bookmark-end text:name="__RefHeading___master_file_table_mft_3"/><text:bookmark-end text:name="master_file_table_mft"/></text:h>
      <text:list text:style-name="List_20_1" text:continue-numbering="false">
        <text:list-item>
          <text:p text:style-name="List_20_1_Content_First"> Ein MFT Eintrag hat eine feste Größe (typ. 1KB, Größe steht im Byte 44h im Bootsektor)</text:p>
        </text:list-item>
        <text:list-item/>
      </text:list>
      <text:p text:style-name="Text_20_body">~~COMPLEX_TABLES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08:31</meta:creation-date>
    <dc:creator>Generated</dc:creator>
    <dc:date>2026-08-13T15::08:31</dc:date>
    <dc:language>en-US</dc:language>
    <meta:editing-cycles>1</meta:editing-cycles>
    <meta:editing-duration>PT0S</meta:editing-duration>
    <dc:title>anleitung:windows:ntfs</dc:title>
  </office:meta>
</office:document-meta>
</file>