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9eb4a62cb48572a815fdcb7064bf02.jpg"/>
  <manifest:file-entry manifest:media-type="image/jpeg" manifest:full-path="Pictures/155b2fdede7b1e2157829a1b4d8c54c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d:makes:c23028"/><text:bookmark-start text:name="__RefHeading___bambu_tool-_und_zubehoer-box_1"/><text:bookmark-start text:name="bambu_tool-_und_zubehoer-box"/>Bambu Tool- und Zubehör-Box<text:bookmark-end text:name="__RefHeading___bambu_tool-_und_zubehoer-box_1"/><text:bookmark-end text:name="bambu_tool-_und_zubehoer-box"/></text:h>
      <text:p text:style-name="Text_20_body"><draw:frame draw:style-name="media" draw:name="0" text:anchor-type="as-char" draw:z-index="0" svg:width="10.583333333333cm" svg:height="15.263849765258cm"><draw:image xlink:href="Pictures/209eb4a62cb48572a815fdcb7064bf02.jpg" xlink:type="simple" xlink:show="embed" xlink:actuate="onLoad"/></draw:frame></text:p>
      <text:p text:style-name="Text_20_body"><draw:frame draw:style-name="media" draw:name="1" text:anchor-type="as-char" draw:z-index="1" svg:width="10.583333333333cm" svg:height="14.744671201814cm"><draw:image xlink:href="Pictures/155b2fdede7b1e2157829a1b4d8c54c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Stand</text:p>
          </table:table-cell>
          <table:table-cell office:value-type="string" table:style-name="tablecell">
            <text:p text:style-name="tablealignleft">Fertig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23.0513</text:p>
          </table:table-cell>
        </table:table-row>
        <table:table-row>
          <table:table-cell office:value-type="string" table:style-name="tableheader">
            <text:p text:style-name="Table_20_Heading">Kategorien</text:p>
          </table:table-cell>
          <table:table-cell office:value-type="string" table:style-name="tablecell">
            <text:p text:style-name="tablealignleft">,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13:48</meta:creation-date>
    <dc:creator>Generated</dc:creator>
    <dc:date>2026-08-13T14::13:48</dc:date>
    <dc:language>en-US</dc:language>
    <meta:editing-cycles>1</meta:editing-cycles>
    <meta:editing-duration>PT0S</meta:editing-duration>
    <dc:title>cad:makes:c23028</dc:title>
  </office:meta>
</office:document-meta>
</file>