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pumlstyles"/>&lt;style&gt;
agent {</text:p>
      <text:p text:style-name="Preformatted_20_Text">BackGroundColor #DarkSlateGray<text:line-break/>FontColor #White<text:line-break/>'LineThickness 1<text:line-break/>'LineColor black</text:p>
      <text:p text:style-name="Text_20_body">}
file {</text:p>
      <text:p text:style-name="Preformatted_20_Text">BackGroundColor #Gray<text:line-break/>FontColor #White<text:line-break/>'LineThickness 1<text:line-break/>'LineColor black</text:p>
      <text:p text:style-name="Text_20_body">}
artifact {</text:p>
      <text:p text:style-name="Preformatted_20_Text">'BackGroundColor #DarkSlateGray<text:line-break/>FontColor #DarkGrey<text:line-break/>LineThickness 1<text:line-break/>LineColor #DarkGrey</text:p>
      <text:p text:style-name="Text_20_body">}
.focus {</text:p>
      <text:p text:style-name="Preformatted_20_Text"><text:s text:c="2"/>BackGroundColor #LightSteelBlue<text:line-break/><text:s text:c="2"/>LineThickness 2<text:line-break/><text:s text:c="2"/>LineColor #Orange</text:p>
      <text:p text:style-name="Text_20_body">}
&lt;/style&gt;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4/03/28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8:27</meta:creation-date>
    <dc:creator>Generated</dc:creator>
    <dc:date>2026-08-13T14::58:27</dc:date>
    <dc:language>en-US</dc:language>
    <meta:editing-cycles>1</meta:editing-cycles>
    <meta:editing-duration>PT0S</meta:editing-duration>
    <dc:title>wiki:pumlstyles</dc:title>
  </office:meta>
</office:document-meta>
</file>