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yntax:internal"/><text:bookmark-start text:name="__RefHeading___erweiterte_syntax_1"/><text:bookmark-start text:name="erweiterte_syntax"/>Erweiterte Syntax<text:bookmark-end text:name="__RefHeading___erweiterte_syntax_1"/><text:bookmark-end text:name="erweiterte_syntax"/></text:h>
      <text:p text:style-name="Text_20_body">Eigene Ergänzungen und öfter verwendete Syntax.</text:p>
      <text:h text:style-name="Heading_20_2" text:outline-level="2"><text:bookmark-start text:name="__RefHeading___kuerzel_fuer_externe_links_-_interwiki_2"/><text:bookmark-start text:name="kuerzel_fuer_externe_links_-_interwiki"/>Kürzel für externe Links - "Interwiki"<text:bookmark-end text:name="__RefHeading___kuerzel_fuer_externe_links_-_interwiki_2"/><text:bookmark-end text:name="kuerzel_fuer_externe_links_-_interwiki"/></text:h>
      <text:h text:style-name="Heading_20_3" text:outline-level="3"><text:bookmark-start text:name="__RefHeading___syntax_3"/><text:bookmark-start text:name="syntax"/>Syntax<text:bookmark-end text:name="__RefHeading___syntax_3"/><text:bookmark-end text:name="syntax"/></text:h>
      <text:p text:style-name="Text_20_body"><text:span text:style-name="Source_20_Text">[[{Schlüsselwort}&gt;{Zu übergebender Text}|{Angezeigter Linktext}]]</text:span></text:p>
      <text:p text:style-name="Text_20_body">z.B.
<text:span text:style-name="Source_20_Text">[[go&gt;Evenhausen|Such in Google nach 'Evenhausen']]</text:span></text:p>
      <text:h text:style-name="Heading_20_3" text:outline-level="3"><text:bookmark-start text:name="__RefHeading___schluesselwoerter_4"/><text:bookmark-start text:name="schluesselwoerter"/>Schlüsselwörter<text:bookmark-end text:name="__RefHeading___schluesselwoerter_4"/><text:bookmark-end text:name="schluesselwoert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   </text:p>
          </table:table-cell>
          <table:table-cell office:value-type="string" table:style-name="tableheader">
            <text:p text:style-name="Table_20_Heading"> Ziel                                                                  </text:p>
          </table:table-cell>
          <table:table-cell office:value-type="string" table:style-name="tableheader">
            <text:p text:style-name="Table_20_Heading"> Beispiel                    </text:p>
          </table:table-cell>
          <table:table-cell office:value-type="string" table:style-name="tableheader">
            <text:p text:style-name="Table_20_Heading"> URL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p   </text:p>
          </table:table-cell>
          <table:table-cell office:value-type="string" table:style-name="tablecell">
            <text:p text:style-name="tablealignleft"> GoogleMaps                                                            </text:p>
          </table:table-cell>
          <table:table-cell office:value-type="string" table:style-name="tablecell">
            <text:p text:style-name="tablealignleft"> [[map&gt;Evenhausen]]      </text:p>
          </table:table-cell>
          <table:table-cell office:value-type="string" table:style-name="tablecell">
            <text:p text:style-name="tablealignleft"> http://maps.google.com/maps?q={NAME}                                            </text:p>
          </table:table-cell>
        </table:table-row>
        <table:table-row>
          <table:table-cell office:value-type="string" table:style-name="tablecell">
            <text:p text:style-name="tablealignleft"> pj    </text:p>
          </table:table-cell>
          <table:table-cell office:value-type="string" table:style-name="tablecell">
            <text:p text:style-name="tablealignleft"> Projekt <text:line-break/><text:span text:style-name="Source_20_Text">ProjektID</text:span>                                              </text:p>
          </table:table-cell>
          <table:table-cell office:value-type="string" table:style-name="tablecell">
            <text:p text:style-name="tablealignleft"> [[pj&gt;6|PJ0000-0000]]    </text:p>
          </table:table-cell>
          <table:table-cell office:value-type="string" table:style-name="tablecell">
            <text:p text:style-name="tablealignleft"> https://erp.evenhausen.de/htdocs/projet/card.php?id={NAME}                      </text:p>
          </table:table-cell>
        </table:table-row>
        <table:table-row>
          <table:table-cell office:value-type="string" table:style-name="tablecell">
            <text:p text:style-name="tablealignleft"> pt    </text:p>
          </table:table-cell>
          <table:table-cell office:value-type="string" table:style-name="tablecell">
            <text:p text:style-name="tablealignleft"> Projekt Aufgabe <text:line-break/><text:span text:style-name="Source_20_Text">TaskID</text:span>                                         </text:p>
          </table:table-cell>
          <table:table-cell office:value-type="string" table:style-name="tablecell">
            <text:p text:style-name="tablealignleft"> [[pt&gt;11|TK2101-0010]]   </text:p>
          </table:table-cell>
          <table:table-cell office:value-type="string" table:style-name="tablecell">
            <text:p text:style-name="tablealignleft"> https://erp.evenhausen.de/htdocs/projet/tasks/task.php?id={NAME}&amp;withproject=1  </text:p>
          </table:table-cell>
        </table:table-row>
        <table:table-row>
          <table:table-cell office:value-type="string" table:style-name="tablecell">
            <text:p text:style-name="tablealignleft"> git   </text:p>
          </table:table-cell>
          <table:table-cell office:value-type="string" table:style-name="tablecell">
            <text:p text:style-name="tablealignleft"> Git Repo <text:line-break/><text:span text:style-name="Source_20_Text">&lt;Gruppe&gt;/&lt;Repository&gt;</text:span>                                 </text:p>
          </table:table-cell>
          <table:table-cell office:value-type="string" table:style-name="tablecell">
            <text:p text:style-name="tablealignleft"> [[git&gt;3dprint/things]]  </text:p>
          </table:table-cell>
          <table:table-cell office:value-type="string" table:style-name="tablecell">
            <text:p text:style-name="tablealignleft"> https://git.evenhausen.de/{NAME}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vn   </text:p>
          </table:table-cell>
          <table:table-cell office:value-type="string" table:style-name="tablecell">
            <text:p text:style-name="tablealignleft"> SVN Repo <text:line-break/><text:span text:style-name="Source_20_Text">&lt;Gruppe&gt;/&lt;Repository&gt;</text:span>                                 </text:p>
          </table:table-cell>
          <table:table-cell office:value-type="string" table:style-name="tablecell">
            <text:p text:style-name="tablealignleft"> [[svn&gt;jhephplib]]       </text:p>
          </table:table-cell>
          <table:table-cell office:value-type="string" table:style-name="tablecell">
            <text:p text:style-name="tablealignleft"> https://svn.evenhausen.de/listing.php?repname={NAME}                            </text:p>
          </table:table-cell>
        </table:table-row>
        <table:table-row>
          <table:table-cell office:value-type="string" table:style-name="tablecell">
            <text:p text:style-name="tablealignleft"> wp    </text:p>
          </table:table-cell>
          <table:table-cell office:value-type="string" table:style-name="tablecell">
            <text:p text:style-name="tablealignleft"> Wikipedia deutsch <text:note text:id="ftn0" text:note-class="footnote"><text:note-citation text:label="1)">1)</text:note-citation><text:note-body><text:p text:style-name="Text_20_body">ursprünglich englisches Wiki</text:p></text:note-body></text:note> <text:line-break/><text:span text:style-name="Source_20_Text">Seitenname</text:span>  </text:p>
          </table:table-cell>
          <table:table-cell office:value-type="string" table:style-name="tablecell">
            <text:p text:style-name="tablealignleft"> [[wp&gt;Aurora]]           </text:p>
          </table:table-cell>
          <table:table-cell office:value-type="string" table:style-name="tablecell">
            <text:p text:style-name="tablealignleft"> https://de.wikipedia.org/wiki/{NAME}                                            </text:p>
          </table:table-cell>
        </table:table-row>
        <table:table-row>
          <table:table-cell office:value-type="string" table:style-name="tablecell">
            <text:p text:style-name="tablealignleft"> wpen  </text:p>
          </table:table-cell>
          <table:table-cell office:value-type="string" table:style-name="tablecell">
            <text:p text:style-name="tablealignleft"> Wikipedia englisch<text:line-break/><text:span text:style-name="Source_20_Text">Seitenname</text:span>                                   </text:p>
          </table:table-cell>
          <table:table-cell office:value-type="string" table:style-name="tablecell">
            <text:p text:style-name="tablealignleft"> [[wpen&gt;Aurora]]         </text:p>
          </table:table-cell>
          <table:table-cell office:value-type="string" table:style-name="tablecell">
            <text:p text:style-name="tablealignleft"> https://en.wikipedia.org/wiki/{NAME}                                            </text:p>
          </table:table-cell>
        </table:table-row>
        <table:table-row>
          <table:table-cell office:value-type="string" table:style-name="tablecell">
            <text:p text:style-name="tablealignleft"> php   </text:p>
          </table:table-cell>
          <table:table-cell office:value-type="string" table:style-name="tablecell">
            <text:p text:style-name="tablealignleft"> php Doku                                                              </text:p>
          </table:table-cell>
          <table:table-cell office:value-type="string" table:style-name="tablecell">
            <text:p text:style-name="tablealignleft"> [[php&gt;print_r]]         </text:p>
          </table:table-cell>
          <table:table-cell office:value-type="string" table:style-name="tablecell">
            <text:p text:style-name="tablealignleft"> https://www.php.net/{NAME}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ch  </text:p>
          </table:table-cell>
          <table:table-cell office:value-type="string" table:style-name="tablecell">
            <text:p text:style-name="tablealignleft"> Web Suchanfrage über „Startpage“                                      </text:p>
          </table:table-cell>
          <table:table-cell office:value-type="string" table:style-name="tablecell">
            <text:p text:style-name="tablealignleft"> [[such&gt;evenhausen]]     </text:p>
          </table:table-cell>
          <table:table-cell office:value-type="string" table:style-name="tablecell">
            <text:p text:style-name="tablealignleft"> https://www.startpage.com/do/dsearch?query={NAME}                               </text:p>
          </table:table-cell>
        </table:table-row>
        <table:table-row>
          <table:table-cell office:value-type="string" table:style-name="tablecell">
            <text:p text:style-name="tablealignleft"> go    </text:p>
          </table:table-cell>
          <table:table-cell office:value-type="string" table:style-name="tablecell">
            <text:p text:style-name="tablealignleft"> Web Suchanfrage über „Google“                                         </text:p>
          </table:table-cell>
          <table:table-cell office:value-type="string" table:style-name="tablecell">
            <text:p text:style-name="tablealignleft"> [[go&gt;evenhausen]]       </text:p>
          </table:table-cell>
          <table:table-cell office:value-type="string" table:style-name="tablecell">
            <text:p text:style-name="tablealignleft"> https://www.google.com/search?q={URL}&amp;amp;btnI=lucky                            </text:p>
          </table:table-cell>
        </table:table-row>
      </table:table>
      <text:h text:style-name="Heading_20_2" text:outline-level="2"><text:bookmark-start text:name="__RefHeading___includes_5"/><text:bookmark-start text:name="includes"/>Includes<text:bookmark-end text:name="__RefHeading___includes_5"/><text:bookmark-end text:name="includes"/></text:h>
      <text:p text:style-name="Text_20_body"><text:span text:style-name="Source_20_Text">{{page&gt;wiki:syntax#Tables}}</text:span> will include the section about tables of the syntax page.</text:p>
      <text:p text:style-name="Text_20_body"><text:span text:style-name="Source_20_Text">{{namespace&gt;project_foo}}</text:span> will include all pages in the <text:span text:style-name="Source_20_Text">project_foo</text:span> namespace.</text:p>
      <text:p text:style-name="Text_20_body"><text:span text:style-name="Source_20_Text">{{tagtopic&gt;testtag}}</text:span>  will include all pages with the tag testtag</text:p>
      <text:h text:style-name="Heading_20_2" text:outline-level="2"><text:bookmark-start text:name="__RefHeading___konstanten_6"/><text:bookmark-start text:name="konstanten"/>Konstanten<text:bookmark-end text:name="__RefHeading___konstanten_6"/><text:bookmark-end text:name="konstanten"/></text:h>
      <text:p text:style-name="Preformatted_20_Text">&lt;const&gt;<text:line-break/>print=Calculation<text:line-break/>value1=10<text:line-break/>value2=30<text:line-break/>value3=%RANDOM%<text:line-break/><text:line-break/>formular=(value1 * value2) + (value3 / 2)<text:line-break/>result:formular<text:line-break/>&lt;/const&gt;</text:p>
      <text:p text:style-name="Text_20_body">to display a variable on the page, use <text:span text:style-name="Source_20_Text">%%variable%%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0:47</meta:creation-date>
    <dc:creator>Generated</dc:creator>
    <dc:date>2026-08-13T16::10:47</dc:date>
    <dc:language>en-US</dc:language>
    <meta:editing-cycles>1</meta:editing-cycles>
    <meta:editing-duration>PT0S</meta:editing-duration>
    <dc:title>wiki:syntax:internal</dc:title>
  </office:meta>
</office:document-meta>
</file>