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vinc:deprecated.inc"/>**<text:span text:style-name="Emphasis">Artikel veraltet</text:span> **</text:p><text:p text:style-name="Text_20_body">Dieser Artikel ist nicht mehr aktuell!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4/10/1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8::17:15</meta:creation-date>
    <dc:creator>Generated</dc:creator>
    <dc:date>2026-08-13T18::17:15</dc:date>
    <dc:language>en-US</dc:language>
    <meta:editing-cycles>1</meta:editing-cycles>
    <meta:editing-duration>PT0S</meta:editing-duration>
    <dc:title>wiki:vinc:deprecated.inc</dc:title>
  </office:meta>
</office:document-meta>
</file>