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bookmark text:name="wiki:vinc:namespacearticle"/>
      <text:p text:style-name="Text_20_body">Nichts gefunden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Fertig</text:p>
          </table:table-cell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1/02/11</text:p>
          </table:table-cell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Artikelübersicht des aktuellen Namensraum mit allen Unternamensräume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12:40</meta:creation-date>
    <dc:creator>Generated</dc:creator>
    <dc:date>2026-08-13T16::12:40</dc:date>
    <dc:language>en-US</dc:language>
    <meta:editing-cycles>1</meta:editing-cycles>
    <meta:editing-duration>PT0S</meta:editing-duration>
    <dc:title>wiki:vinc:namespacearticle</dc:title>
  </office:meta>
</office:document-meta>
</file>