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snippet:start"/><text:bookmark-start text:name="__RefHeading___vorlagen_snippets_1"/><text:bookmark-start text:name="vorlagen_snippets"/>Vorlagen (Snippets)<text:bookmark-end text:name="__RefHeading___vorlagen_snippets_1"/><text:bookmark-end text:name="vorlagen_snippets"/></text:h>
      <text:p text:style-name="Text_20_body">Änderungen hier wirken sich auf die Artikel aus, die Snippets verwenden.
Hier ist es sinnvoll mit Konstanten zu 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4:03</meta:creation-date>
    <dc:creator>Generated</dc:creator>
    <dc:date>2026-08-13T15::04:03</dc:date>
    <dc:language>en-US</dc:language>
    <meta:editing-cycles>1</meta:editing-cycles>
    <meta:editing-duration>PT0S</meta:editing-duration>
    <dc:title>wiki:vsnippet:start</dc:title>
  </office:meta>
</office:document-meta>
</file>