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vtpl:artikelinfo"/><text:bookmark-start text:name="__RefHeading___artikel_info_1"/><text:bookmark-start text:name="artikel_info"/>Artikel Info<text:bookmark-end text:name="__RefHeading___artikel_info_1"/><text:bookmark-end text:name="artikel_info"/></text:h>
      <text:h text:style-name="Heading_20_1" text:outline-level="1"><text:bookmark-start text:name="__RefHeading___level_1_ueberschrift_2"/><text:bookmark-start text:name="level_1_ueberschrift"/>Level 1 Überschrift<text:bookmark-end text:name="__RefHeading___level_1_ueberschrift_2"/><text:bookmark-end text:name="level_1_ueberschrift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2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Standard Artikel/Seiten Vorlag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9:07</meta:creation-date>
    <dc:creator>Generated</dc:creator>
    <dc:date>2026-08-13T15::49:07</dc:date>
    <dc:language>en-US</dc:language>
    <meta:editing-cycles>1</meta:editing-cycles>
    <meta:editing-duration>PT0S</meta:editing-duration>
    <dc:title>wiki:vtpl:artikelinfo</dc:title>
  </office:meta>
</office:document-meta>
</file>