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tpl:start"/><text:bookmark-start text:name="__RefHeading___vorlagen_bureaucracy_und_allgemein_1"/><text:bookmark-start text:name="vorlagen_bureaucracy_und_allgemein"/>Vorlagen (Bureaucracy und Allgemein)<text:bookmark-end text:name="__RefHeading___vorlagen_bureaucracy_und_allgemein_1"/><text:bookmark-end text:name="vorlagen_bureaucracy_und_allgemei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Reviewed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Letzte Zusammenfassung</text:p>
          </table:table-cell>
          <table:table-cell office:value-type="string" table:style-name="tableheader">
            <text:p text:style-name="Table_20_Heading">Zuletzt geänder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artikelinfo" text:style-name="Internet_20_link" text:visited-style-name="Visited_20_Internet_20_Link">@@artikelinfo.name@@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021/02/09</text:p>
          </table:table-cell>
          <table:table-cell office:value-type="string" table:style-name="tablecell">
            <text:p text:style-name="tablealignleft">Standard Artikel/Seiten Vorlage</text:p>
          </table:table-cell>
          <table:table-cell office:value-type="string" table:style-name="tablecell"/>
          <table:table-cell office:value-type="string" table:style-name="tablecell">
            <text:p text:style-name="tablealignleft">09.02.2021 20:4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cadartikel" text:style-name="Internet_20_link" text:visited-style-name="Visited_20_Internet_20_Link">@@artikelinfo.name@@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021/08/11</text:p>
          </table:table-cell>
          <table:table-cell office:value-type="string" table:style-name="tablecell">
            <text:p text:style-name="tablealignleft">Vorlage für CAD Projektartikel</text:p>
          </table:table-cell>
          <table:table-cell office:value-type="string" table:style-name="tablecell"/>
          <table:table-cell office:value-type="string" table:style-name="tablecell">
            <text:p text:style-name="tablealignleft">11.08.2021 11:00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cadprojekt" text:style-name="Internet_20_link" text:visited-style-name="Visited_20_Internet_20_Link">@@artikelinfo.name@@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024/04/01</text:p>
          </table:table-cell>
          <table:table-cell office:value-type="string" table:style-name="tablecell">
            <text:p text:style-name="tablealignleft">Standard CAD-Projekt Vorlage</text:p>
          </table:table-cell>
          <table:table-cell office:value-type="string" table:style-name="tablecell"/>
          <table:table-cell office:value-type="string" table:style-name="tablecell">
            <text:p text:style-name="tablealignleft">01.04.2024 19:3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filament" text:style-name="Internet_20_link" text:visited-style-name="Visited_20_Internet_20_Link">@@Filament@@ (@@Hersteller@@)</text:a></text:p>
          </table:table-cell>
          <table:table-cell office:value-type="string" table:style-name="tablecell">
            <text:p text:style-name="tablealignleft">Obsolet</text:p>
          </table:table-cell>
          <table:table-cell office:value-type="string" table:style-name="tablecell">
            <text:p text:style-name="tablealignleft">2021/03/01</text:p>
          </table:table-cell>
          <table:table-cell office:value-type="string" table:style-name="tablecell"/>
          <table:table-cell office:value-type="string" table:style-name="tablecell">
            <text:p text:style-name="tablealignleft">↷ Links angepasst, weil Seiten im Wiki verschoben wurden</text:p>
          </table:table-cell>
          <table:table-cell office:value-type="string" table:style-name="tablecell">
            <text:p text:style-name="tablealignleft">09.08.2023 15:4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projectartikel" text:style-name="Internet_20_link" text:visited-style-name="Visited_20_Internet_20_Link">@@artikelinfo.name@@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021/02/07</text:p>
          </table:table-cell>
          <table:table-cell office:value-type="string" table:style-name="tablecell">
            <text:p text:style-name="tablealignleft">Standard Artikel-Vorlage (Projekte)</text:p>
          </table:table-cell>
          <table:table-cell office:value-type="string" table:style-name="tablecell">
            <text:p text:style-name="tablealignleft">Struct-Daten geändert</text:p>
          </table:table-cell>
          <table:table-cell office:value-type="string" table:style-name="tablecell">
            <text:p text:style-name="tablealignleft">07.02.2021 20:1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wiki:vtpl:projekt" text:style-name="Internet_20_link" text:visited-style-name="Visited_20_Internet_20_Link">@@artikelinfo.name@@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021/02/08</text:p>
          </table:table-cell>
          <table:table-cell office:value-type="string" table:style-name="tablecell">
            <text:p text:style-name="tablealignleft">Standard Projekt Vorlage</text:p>
          </table:table-cell>
          <table:table-cell office:value-type="string" table:style-name="tablecell"/>
          <table:table-cell office:value-type="string" table:style-name="tablecell">
            <text:p text:style-name="tablealignleft">28.12.2021 10:44</text:p>
          </table:table-cell>
        </table:table-row>
      </table:table>
      <text:p text:style-name="Text_20_body"><text:line-break/>
zugehörige Formulare: <text:a xlink:type="simple" xlink:href="https://dev.evenhausen.de/doku.php?id=intern:form:start" text:style-name="Internet_20_link" text:visited-style-name="Visited_20_Internet_20_Link">Formulare</text:a></text:p>
      <text:h text:style-name="Heading_20_2" text:outline-level="2"><text:bookmark-start text:name="__RefHeading___index_2"/><text:bookmark-start text:name="index"/>Index<text:bookmark-end text:name="__RefHeading___index_2"/><text:bookmark-end text:name="ind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9:39</meta:creation-date>
    <dc:creator>Generated</dc:creator>
    <dc:date>2026-08-13T14::59:39</dc:date>
    <dc:language>en-US</dc:language>
    <meta:editing-cycles>1</meta:editing-cycles>
    <meta:editing-duration>PT0S</meta:editing-duration>
    <dc:title>wiki:vtpl:start</dc:title>
  </office:meta>
</office:document-meta>
</file>